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P4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Normal" style:family="paragraph">
      <style:paragraph-properties fo:text-align="center"/>
    </style:style>
    <style:style style:name="T6" style:parent-style-name="Fuentedepárrafopredeter." style:family="text">
      <style:text-properties fo:font-weight="bold" style:font-weight-asian="bold" style:font-weight-complex="bold"/>
    </style:style>
    <style:style style:name="P7" style:parent-style-name="Normal" style:family="paragraph">
      <style:paragraph-properties fo:text-align="justify"/>
    </style:style>
    <style:style style:name="T8" style:parent-style-name="Hipervínculo" style:family="text">
      <style:text-properties fo:font-weight="bold" style:font-weight-asian="bold" style:font-weight-complex="bold" style:use-window-font-color="true" style:text-underline-type="none"/>
    </style:style>
    <style:style style:name="P9" style:parent-style-name="Normal" style:family="paragraph">
      <style:paragraph-properties fo:text-align="justify"/>
    </style:style>
    <style:style style:name="P10" style:parent-style-name="Normal" style:family="paragraph">
      <style:paragraph-properties fo:text-align="justify"/>
    </style:style>
    <style:style style:name="P11" style:parent-style-name="Normal" style:family="paragraph">
      <style:paragraph-properties fo:text-align="justify"/>
    </style:style>
    <style:style style:name="P12" style:parent-style-name="Normal" style:family="paragraph">
      <style:paragraph-properties fo:text-align="justify"/>
    </style:style>
    <style:style style:name="T13" style:parent-style-name="Fuentedepárrafopredeter." style:family="text">
      <style:text-properties fo:font-weight="bold" style:font-weight-asian="bold" style:font-weight-complex="bold"/>
    </style:style>
    <style:style style:name="P14" style:parent-style-name="Normal" style:family="paragraph">
      <style:paragraph-properties fo:text-align="justify"/>
    </style:style>
    <style:style style:name="P15" style:parent-style-name="Normal" style:list-style-name="LFO1" style:family="paragraph">
      <style:paragraph-properties fo:text-align="justify"/>
    </style:style>
    <style:style style:name="P16" style:parent-style-name="Normal" style:list-style-name="LFO1" style:family="paragraph">
      <style:paragraph-properties fo:text-align="justify"/>
    </style:style>
    <style:style style:name="P17" style:parent-style-name="Normal" style:list-style-name="LFO1" style:family="paragraph">
      <style:paragraph-properties fo:text-align="justify"/>
    </style:style>
    <style:style style:name="P18" style:parent-style-name="Normal" style:family="paragraph">
      <style:paragraph-properties fo:text-align="justify"/>
    </style:style>
    <style:style style:name="P19" style:parent-style-name="Normal" style:family="paragraph">
      <style:paragraph-properties fo:text-align="justify"/>
    </style:style>
    <style:style style:family="graphic" style:name="a0" style:parent-style-name="Graphics">
      <style:graphic-properties style:wrap="none" style:writing-mode="lr-tb" style:horizontal-rel="paragraph" style:vertical-rel="paragraph" style:horizontal-pos="from-left" style:vertical-pos="from-top"/>
    </style:style>
    <style:style style:family="graphic" style:name="a2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/>
      <text:p text:style-name="P4">ACCESO A LA INFORMACIÓN PÚBLICA</text:p>
      <text:p text:style-name="P5"><text:span text:style-name="T6"><draw:custom-shape svg:x="0in" svg:y="0in" svg:width="0in" svg:height="0.02083in" draw:z-index="0" draw:id="id1" draw:style-name="a2" draw:name="Horizontal Line 1" text:anchor-type="as-char"><svg:title/><svg:desc/><draw:enhanced-geometry draw:type="non-primitive" svg:viewBox="0 0 21600 21600" draw:enhanced-path="M 0 0 L 21600 0 21600 21600 0 21600 Z N"/></draw:custom-shape></text:span></text:p>
      <text:p text:style-name="P7">En cumplimiento de lo establecido en<text:s/>la<text:s/> <text:a xlink:href="https://www.boe.es/buscar/doc.php?id=BOE-A-2015-1114" office:target-frame-name="_blank" xlink:show="new"><text:span text:style-name="T8">Ley 12/2014 de 26 de diciembre, de transparencia y de acceso a la información pública</text:span></text:a>, por el que todas las personas tienen derecho a acceder a la información pública, en los términos  previstos en el artículo 105.b) de la Constitución Española,<text:s/>FUNDACIÓN CANARIA ACADEMIA CANARIA DE LA LENGUA<text:s/>pone a disposición de la ciudadanía toda la información relativa a esta<text:s/>fundación<text:s/>pública, cualquiera que sea su formato o soporte, que obre en poder<text:s/>la misma<text:s/>y que haya sido elaborada o adquirida en el ejercicio de sus funciones.</text:p>
      <text:p text:style-name="P9">No es necesario motivar la solicitud ni se tiene que acreditar un interés legítimo; sólo se requiere una descripción precisa de la información solicitada.</text:p>
      <text:p text:style-name="P10">El procedimiento y los canales para la presentación de solicitudes y reclamaciones a la FUNDACIÓN<text:s/>se encuentran disponibles para el ciudadano en<text:s/>la web de la misma:<text:s/></text:p>
      <text:p text:style-name="P11"><text:a xlink:href="https://portal.academiacanarialengua.org/transparencia/" office:target-frame-name="_top" xlink:show="replace"><text:span text:style-name="Hipervínculo">https://portal.academiacanarialengua.org/transparencia/</text:span></text:a></text:p>
      <text:p text:style-name="P12"><text:line-break/><text:span text:style-name="T13">Reclamaciones ante el Comisionado:</text:span></text:p>
      <text:p text:style-name="P14">El derecho de reclamar la información pública no contestada, o cuando no se esté conforme con la respuesta, se podrá ejercer mediante reclamación dirigida al Comisionado de Transparencia y Acceso a la Información Pública, con carácter previo a la impugnación en vía contencioso-administrativa. El plazo para reclamar será de un mes a contar desde el día siguiente al de la notificación de la resolución, o en cualquier momento, si no se ha recibido respuesta en el plazo de un mes. Podrá presentarse en el registro del Comisionado de Transparencia y Acceso a la Información Pública, o en cualquiera de los lugares previstos para la presentación de escritos dirigidos a la Administración pública de la Comunidad Autónoma de Canarias. La reclamación deberá incluir:</text:p>
      <text:list text:style-name="LFO1" text:continue-numbering="true">
        <text:list-item>
          <text:p text:style-name="P15">El formulario de reclamación cumplimentado.</text:p>
        </text:list-item>
        <text:list-item>
          <text:p text:style-name="P16">Copia de solicitud de acceso a la información pública que presentó.</text:p>
        </text:list-item>
        <text:list-item>
          <text:p text:style-name="P17">Copia de la resolución expresa contra la que se reclama.</text:p>
        </text:list-item>
      </text:list>
      <text:p text:style-name="P18">Puede encontrar toda la información de cómo reclamar, en el siguiente enlace de la web del Comisionado de Transparencia y Acceso a la Información Pública: <text:s/></text:p>
      <text:p text:style-name="P19"> <text:a xlink:href="https://transparenciacanarias.org/como-reclamar/" office:target-frame-name="_top" xlink:show="replace"><text:span text:style-name="Hipervínculo">https://transparenciacanarias.org/como-reclamar/</text:span></text:a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0F4761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0F4761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0F4761"/>
    </style:style>
    <style:style style:name="Citadestacada" style:display-name="Cita destacad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0F4761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0F4761" fo:letter-spacing="0.0034in"/>
    </style:style>
    <style:style style:name="Hipervínculo" style:display-name="Hipervínculo" style:family="text" style:parent-style-name="Fuentedepárrafopredeter.">
      <style:text-properties fo:color="#467886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Piedepágina" style:family="paragraph">
      <style:paragraph-properties fo:text-align="center" fo:margin-left="1.475in">
        <style:tab-stops>
          <style:tab-stop style:type="center" style:position="1.4777in"/>
          <style:tab-stop style:type="right" style:position="4.4305in"/>
        </style:tab-stops>
      </style:paragraph-properties>
    </style:style>
    <style:style style:name="T3" style:parent-style-name="Fuentedepárrafopredeter." style:family="text">
      <style:text-properties style:font-name="Verdana" fo:color="#0000FF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z-index="251658240" draw:id="id0" draw:style-name="a0" draw:name="Object 1" text:anchor-type="paragraph" svg:x="0.00069in" svg:y="0.00694in" svg:width="2.0715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p>
      </style:header>
      <style:footer>
        <text:p text:style-name="P2"><text:span text:style-name="T3"><draw:frame draw:style-name="a1" draw:name="Imagen 3" text:anchor-type="as-char" svg:x="0in" svg:y="0in" svg:width="2.83333in" svg:height="0.625in" style:rel-width="scale" style:rel-height="scale"><draw:image xlink:href="media/image1.png" xlink:type="simple" xlink:show="embed" xlink:actuate="onLoad"/><svg:title/><svg:desc>logo_gobierno</svg:desc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sther Sánchez Saavedra</meta:initial-creator>
    <dc:creator>Sarai Cruz Ventura</dc:creator>
    <meta:creation-date>2025-07-10T10:48:00Z</meta:creation-date>
    <dc:date>2025-07-10T10:48:00Z</dc:date>
    <meta:print-date>2025-07-10T10:47:00Z</meta:print-date>
    <meta:template xlink:href="Normal.dotm" xlink:type="simple"/>
    <meta:editing-cycles>2</meta:editing-cycles>
    <meta:editing-duration>PT60S</meta:editing-duration>
    <meta:document-statistic meta:page-count="1" meta:paragraph-count="4" meta:word-count="364" meta:character-count="2366" meta:row-count="16" meta:non-whitespace-character-count="2006"/>
  </office:meta>
</office:document-meta>
</file>