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  <style:text-properties fo:color="#000000" fo:font-size="12pt" style:font-size-asian="12pt" style:font-size-complex="12pt"/>
    </style:style>
    <style:style style:name="P4" style:parent-style-name="Título3" style:family="paragraph">
      <style:paragraph-properties fo:text-align="justify" fo:margin-top="0.2222in" fo:margin-bottom="0.0555in"/>
    </style:style>
    <style:style style:name="T5" style:parent-style-name="Fuentedepárrafopredeter.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1.3.2 Resoluciones denegatorias</text:h>
      <text:h text:style-name="P4" text:outline-level="3"><text:span text:style-name="T5">La Fundación canaria Academia Canaria de la Lengua no ha tenido resoluciones denegatorias.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5-05T12:00:00Z</meta:creation-date>
    <dc:date>2022-05-05T12:00:00Z</dc:date>
    <meta:print-date>2022-05-05T12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9" meta:character-count="124" meta:row-count="1" meta:non-whitespace-character-count="106"/>
  </office:meta>
</office:document-meta>
</file>