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3" style:family="paragraph">
      <style:paragraph-properties fo:text-align="justify" fo:margin-top="0.2222in" fo:margin-bottom="0.0555in"/>
      <style:text-properties fo:color="#434343" fo:font-size="12pt" style:font-size-asian="12pt" style:font-size-complex="12pt"/>
    </style:style>
    <style:style style:name="P4" style:parent-style-name="Título3" style:family="paragraph">
      <style:paragraph-properties fo:text-align="justify" fo:margin-top="0.2222in" fo:margin-bottom="0.0555in"/>
    </style:style>
    <style:style style:name="T5" style:parent-style-name="Fuentedepárrafopredeter." style:family="text">
      <style:text-properties fo:font-weight="normal" style:font-weight-asian="normal" style:font-weight-complex="normal" fo:color="#434343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3">9.1.2. Modificaciones realizadas durante la vigencia: objeto y fecha.</text:h>
      <text:h text:style-name="P4" text:outline-level="3"><text:span text:style-name="T5">No se han producido modificaciones en cuanto al objeto o fecha durante la vigencia del contrato.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Sarai Cruz</dc:creator>
    <meta:creation-date>2022-04-27T09:49:00Z</meta:creation-date>
    <dc:date>2022-04-27T09:49:00Z</dc:date>
    <meta:print-date>2022-04-27T09:4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6" meta:character-count="168" meta:row-count="1" meta:non-whitespace-character-count="143"/>
  </office:meta>
</office:document-meta>
</file>