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B00000006F5F06C119A27BD975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PT Sans" svg:font-family="'PT Sans', sans-serif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_20__28_Web_29_">
      <style:paragraph-properties fo:text-align="justify" style:justify-single-word="false"/>
    </style:style>
    <style:style style:name="P2" style:family="paragraph" style:parent-style-name="Normal_20__28_Web_29_">
      <style:paragraph-properties fo:margin-top="0cm" fo:margin-bottom="0.282cm" style:contextual-spacing="true"/>
    </style:style>
    <style:style style:name="P3" style:family="paragraph" style:parent-style-name="Normal_20__28_Web_29_" style:master-page-name="MP0">
      <style:paragraph-properties fo:text-align="justify" style:justify-single-word="false" style:page-number="auto" fo:break-before="page"/>
    </style:style>
    <style:style style:name="P4" style:family="paragraph" style:parent-style-name="Text_20_body">
      <style:paragraph-properties fo:text-align="justify" style:justify-single-word="false"/>
    </style:style>
    <style:style style:name="T1" style:family="text">
      <style:text-properties fo:font-variant="normal" fo:text-transform="none" fo:color="#333333" loext:opacity="100%" style:font-name="PT Sans" fo:font-size="13.5pt" fo:letter-spacing="normal" fo:font-style="normal" fo:font-weight="normal"/>
    </style:style>
    <style:style style:name="T2" style:family="text">
      <style:text-properties fo:font-variant="normal" fo:text-transform="none" fo:color="#333333" loext:opacity="100%" style:font-name="Calibri" fo:font-size="13.5pt" fo:letter-spacing="normal" fo:font-style="normal" fo:font-weight="normal"/>
    </style:style>
    <style:style style:name="T3" style:family="text">
      <style:text-properties fo:font-variant="normal" fo:text-transform="none" fo:color="#333333" loext:opacity="100%" style:font-name="Calibri" fo:font-size="11pt" fo:letter-spacing="normal" fo:font-style="normal" fo:font-weight="normal" style:font-size-asian="11pt" style:font-size-complex="11pt"/>
    </style:style>
    <style:style style:name="T4" style:family="text">
      <style:text-properties style:font-name="Calibri"/>
    </style:style>
    <style:style style:name="T5" style:family="text">
      <style:text-properties style:font-name="Calibri" fo:font-size="11pt" style:font-size-asian="11pt" style:font-size-complex="11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ext:p text:style-name="P1"/>
      <text:p text:style-name="P4">La información sobre los méritos académicos y la trayectoria profesional de los patronos se puede consultar a continuación:</text:p>
      <text:p text:style-name="Text_20_body">Presidente: <text:a xlink:type="simple" xlink:href="https://portal.academiacanarialengua.org/miembro/gonzalo-ortega-ojeda/" text:style-name="Internet_20_link" text:visited-style-name="Visited_20_Internet_20_Link">Gonzalo Ortega Ojeda</text:a></text:p>
      <text:p text:style-name="Text_20_body">Vicepresidente: <text:a xlink:type="simple" xlink:href="https://portal.academiacanarialengua.org/miembro/nilo-palenzuela-borges/" text:style-name="Internet_20_link" text:visited-style-name="Visited_20_Internet_20_Link">Nilo Palenzuela Borges</text:a></text:p>
      <text:p text:style-name="Text_20_body">Secretario: <text:a xlink:type="simple" xlink:href="https://portal.academiacanarialengua.org/miembro/jose-juan-batista-rodriguez/" text:style-name="Internet_20_link" text:visited-style-name="Visited_20_Internet_20_Link">José Juan Batista Rodríguez</text:a></text:p>
      <text:p text:style-name="Text_20_body">Tesorero: <text:a xlink:type="simple" xlink:href="https://portal.academiacanarialengua.org/miembro/luis-alexis-amador-rodriguez/" text:style-name="Internet_20_link" text:visited-style-name="Visited_20_Internet_20_Link">Luis Alexis Amador Rodríguez</text:a></text:p>
      <text:p text:style-name="Text_20_body">Vocales:<text:line-break/><text:a xlink:type="simple" xlink:href="https://portal.academiacanarialengua.org/miembro/carmen-diaz-alayon/" text:style-name="Internet_20_link" text:visited-style-name="Visited_20_Internet_20_Link">Carmen Díaz Alayón</text:a></text:p>
      <text:p text:style-name="Text_20_body"><text:a xlink:type="simple" xlink:href="https://portal.academiacanarialengua.org/miembro/jose-antonio-martin-corujo/" text:style-name="Internet_20_link" text:visited-style-name="Visited_20_Internet_20_Link">José Antonio Martín Corujo</text:a></text:p>
      <text:p text:style-name="Text_20_body"><text:a xlink:type="simple" xlink:href="https://portal.academiacanarialengua.org/miembro/marta-samper-hernandez/" text:style-name="Internet_20_link" text:visited-style-name="Visited_20_Internet_20_Link">Marta Samper Hernández</text:a></text:p>
      <text:p text:style-name="Text_20_body"><text:a xlink:type="simple" xlink:href="https://r.search.yahoo.com/_ylt=AwrkNlbohgdoFAIAL8tU04lQ;_ylu=Y29sbwNpcjIEcG9zAzEEdnRpZAMEc2VjA3Ny/RV=2/RE=1746533352/RO=10/RU=https%3A%2F%2Fwww.gobiernodecanarias.org%2Forganigrama%2Fdescargar-ficha%3Fou%3D42154%26tipo%3Dpdf%26unidad%3DUNIDAD_ORGANICA/RK=2/RS=HBGkP94qiQQLTrsf9o16abHChjA-" text:style-name="Internet_20_link" text:visited-style-name="Visited_20_Internet_20_Link">Horacio Umpiérrez Sánchez</text:a> (representante del Gobierno de Canarias en el Patronato)</text:p>
      <text:p text:style-name="P4">* <text:span text:style-name="T3">Última composición tras las variaciones efectuadas en la reunión de patronato del 26 de febrero de 2025 y aceptadas por la Dirección General de Transparencia y Participación Ciudadana, según resolución número 753 / 2025, de 10 de marzo de 2025.</text:span></text:p>
      <text:p text:style-name="P1"/>
      <text:p text:style-name="Normal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PT Sans" svg:font-family="'PT Sans', sans-serif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tru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tru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line-height="100%" fo:hyphenation-ladder-count="no-limit"/>
      <style:text-properties style:font-name="Times New Roman" fo:font-family="'Times New Roman'" style:font-family-generic="roman" style:font-pitch="variable" fo:font-size="12pt" style:letter-kerning="false" style:font-name-asian="Times New Roman" style:font-family-asian="'Times New Roman'" style:font-family-generic-asian="roman" style:font-pitch-asian="variable" style:font-size-asian="12pt" style:language-asian="es" style:country-asian="ES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Normal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style:style style:name="Fuente_20_de_20_párrafo_20_predeter." style:display-name="Fuente de párrafo predeter." style:family="text"/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ción_20_sin_20_resolver" style:display-name="Mención sin resolver" style:family="text" style:parent-style-name="Fuente_20_de_20_párrafo_20_predeter.">
      <style:text-properties fo:color="#605e5c" loext:opacity="100%" fo:background-color="#e1dfdd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Encabezado"><draw:frame draw:style-name="Mfr1" draw:name="Imagen 1" text:anchor-type="as-char" svg:y="0cm" svg:width="4.657cm" style:rel-width="scale" svg:height="2.937cm" style:rel-height="scale" draw:z-index="0"><draw:image xlink:href="Pictures/10000000000000B00000006F5F06C119A27BD975.png" xlink:type="simple" xlink:show="embed" xlink:actuate="onLoad" draw:mime-type="image/png"/><svg:desc>Imagen que contiene Texto

Descripción generada automáticamente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4.2$Windows_X86_64 LibreOffice_project/85569322deea74ec9134968a29af2df5663baa21</meta:generator>
    <dc:title/>
    <dc:description/>
    <dc:subject/>
    <meta:initial-creator>Sarai Cruz Ventura</meta:initial-creator>
    <meta:creation-date>2023-10-13T11:53:00Z</meta:creation-date>
    <dc:date>2025-04-22T13:13:45.216000000</dc:date>
    <meta:editing-cycles>3</meta:editing-cycles>
    <meta:editing-duration>PT2M51S</meta:editing-duration>
    <meta:document-statistic meta:table-count="0" meta:image-count="1" meta:object-count="0" meta:page-count="1" meta:paragraph-count="11" meta:word-count="99" meta:character-count="673" meta:non-whitespace-character-count="584"/>
    <meta:template xlink:type="simple" xlink:actuate="onRequest" xlink:title="" xlink:href="../Identificación,%20perfil,%20méritos%20académicos,%20trayectoria%20profesional%20de%20los%20patronos.odt/Normal.dotm"/>
  </office:meta>
</office:document-meta>
</file>