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434343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  <style:text-properties fo:font-weight="normal" style:font-weight-asian="normal" style:font-weight-complex="normal" fo:color="#434343" fo:font-size="12pt" style:font-size-asian="12pt" style:font-size-complex="12pt"/>
    </style:style>
    <style:style style:name="P5" style:parent-style-name="Título3" style:family="paragraph">
      <style:paragraph-properties fo:text-align="justify" fo:margin-top="0.2222in" fo:margin-bottom="0.0555in"/>
    </style:style>
    <style:style style:name="T6" style:parent-style-name="Fuentedepárrafopredeter." style:family="text">
      <style:text-properties fo:font-weight="normal" style:font-weight-asian="normal" style:font-weight-complex="normal" fo:color="#434343" fo:font-size="12pt" style:font-size-asian="12pt" style:font-size-complex="12pt"/>
    </style:style>
    <style:style style:name="T7" style:parent-style-name="Fuentedepárrafopredeter." style:family="text">
      <style:text-properties fo:font-weight="normal" style:font-weight-asian="normal" style:font-weight-complex="normal" fo:color="#434343" fo:font-size="12pt" style:font-size-asian="12pt" style:font-size-complex="12pt"/>
    </style:style>
    <style:style style:name="T8" style:parent-style-name="Fuentedepárrafopredeter." style:family="text">
      <style:text-properties fo:font-weight="normal" style:font-weight-asian="normal" style:font-weight-complex="normal" fo:color="#434343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9.1.1. Convenios realizados.</text:h>
      <text:h text:style-name="P4" text:outline-level="3">Durante el ejercicio 2021, la Fundación canaria Academia Canaria de la Lengua ha celebrado los siguientes Convenios de Colaboración:</text:h>
      <text:h text:style-name="P5" text:outline-level="3"><text:span text:style-name="T6">· <text:s text:c="6"/>Convenio de Colaboración formalizado con la<text:s/></text:span><text:span text:style-name="T7">Fundación CajaCanarias</text:span><text:span text:style-name="T8"><text:s/>con el objeto de apoyar económicamente a la Fundación canaria Academia Canaria de la Lengua para el desarrollo de actividades culturales durante 2021 por un importe de 7.000,00.-Euros. El Convenio se formalizó el 22 de febrero de 2021 y se ha aplicado íntegramente en dicho ejercicio, antes de finalizar el año.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7T09:46:00Z</meta:creation-date>
    <dc:date>2022-04-27T09:46:00Z</dc:date>
    <meta:print-date>2022-04-27T09:4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4" meta:character-count="550" meta:row-count="3" meta:non-whitespace-character-count="467"/>
  </office:meta>
</office:document-meta>
</file>