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  <style:text-properties fo:color="#000000"/>
    </style:style>
    <style:style style:name="ce2" style:family="table-cell" style:parent-style-name="Default" style:data-style-name="N36">
      <style:table-cell-properties style:vertical-align="middle" style:cell-protect="none" style:repeat-content="false"/>
      <style:paragraph-properties fo:text-align="center"/>
      <style:text-properties fo:color="#000000"/>
    </style:style>
    <style:style style:name="ce3" style:family="table-cell" style:parent-style-name="Default" style:data-style-name="N36">
      <style:table-cell-properties style:vertical-align="middle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style:vertical-align="middle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  <style:text-properties fo:color="#000000"/>
    </style:style>
    <style:style style:name="ce7" style:family="table-cell" style:parent-style-name="Default" style:data-style-name="N4">
      <style:table-cell-properties style:vertical-align="middle"/>
      <style:text-properties fo:color="#000000"/>
    </style:style>
    <style:style style:name="ce8" style:family="table-cell" style:parent-style-name="Default" style:data-style-name="N2">
      <style:table-cell-properties style:vertical-align="middle"/>
      <style:text-properties fo:color="#000000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A6C9E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fo:background-color="#A6C9E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color="#000000"/>
    </style:style>
    <style:style style:name="ce12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wrap-option="wrap" fo:background-color="#A6C9EC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37">
      <style:table-cell-properties fo:border="2pt solid #000000"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000000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none" fo:border-bottom="none" fo:border-left="2pt solid #000000" fo:border-right="none" style:vertical-align="middle" style:cell-protect="non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2pt solid #000000" fo:border-right="none" style:vertical-align="middle" style:cell-protect="non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8" style:family="table-cell" style:parent-style-name="Default" style:data-style-name="N37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/>
    </style:style>
    <style:style style:name="ce19" style:family="table-cell" style:parent-style-name="Default" style:data-style-name="N37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FF0000"/>
    </style:style>
    <style:style style:name="ce20" style:family="table-cell" style:parent-style-name="Default" style:data-style-name="N37">
      <style:table-cell-properties fo:border-top="none" fo:border-bottom="2pt solid #000000" fo:border-left="none" fo:border-right="2pt solid #000000" style:vertical-align="middle" style:repeat-content="false"/>
      <style:paragraph-properties fo:text-align="end" fo:margin-right="0cm"/>
      <style:text-properties fo:color="#000000"/>
    </style:style>
    <style:style style:name="ce2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/>
      <style:text-properties fo:color="#000000" fo:font-weight="bold" style:font-weight-asian="bold" style:font-weight-complex="bold"/>
    </style:style>
    <style:style style:name="ce22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middle" style:cell-protect="non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fo:color="#000000"/>
    </style:style>
    <style:style style:name="ce2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000000"/>
    </style:style>
    <style:style style:name="ce33" style:family="table-cell" style:parent-style-name="Default" style:data-style-name="N37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/>
    </style:style>
    <style:style style:name="ce34" style:family="table-cell" style:parent-style-name="Default" style:data-style-name="N37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FF0000"/>
    </style:style>
    <style:style style:name="ce3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10.0277083333333cm" style:use-optimal-column-width="true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9.65729166666667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60pt" style:use-optimal-row-height="tru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36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º_Trimestre" table:style-name="ta1">
        <table:table-column table:style-name="co1" table:default-cell-style-name="ce5"/>
        <table:table-column table:style-name="co2" table:default-cell-style-name="ce13"/>
        <table:table-column table:style-name="co3" table:default-cell-style-name="ce3"/>
        <table:table-column table:style-name="co4" table:default-cell-style-name="ce4"/>
        <table:table-column table:style-name="co5" table:default-cell-style-name="ce6"/>
        <table:table-column table:style-name="co6" table:default-cell-style-name="ce11"/>
        <table:table-column table:style-name="co7" table:default-cell-style-name="ce11"/>
        <table:table-column table:style-name="co7" table:number-columns-repeated="16377" table:default-cell-style-name="ce1"/>
        <table:table-row table:style-name="ro1">
          <table:table-cell office:value-type="string" table:number-columns-spanned="7" table:number-rows-spanned="1" table:style-name="ce30">
            <text:p>FUNDACIÓN CANARIA ACADEMIA CANARIA DE LA LENGUA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27">
            <text:p>REGISTRO DE CONTRATOS DE ADJUDICACIÓN DIRECTA DEL 1º TRIMESTRE DE 2024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style-name="ce10">
            <text:p>ADJUDICATARIO</text:p>
          </table:table-cell>
          <table:table-cell office:value-type="string" table:style-name="ce9">
            <text:p>CIF</text:p>
          </table:table-cell>
          <table:table-cell office:value-type="string" table:style-name="ce9">
            <text:p>FECHA FACTURA</text:p>
          </table:table-cell>
          <table:table-cell office:value-type="string" table:style-name="ce9">
            <text:p>TIPO CONTRATO</text:p>
          </table:table-cell>
          <table:table-cell office:value-type="string" table:style-name="ce9">
            <text:p>OBJETO CONTRATO<text:s/></text:p>
          </table:table-cell>
          <table:table-cell office:value-type="string" table:style-name="ce12">
            <text:p>IMPORTE ADJUDICADO</text:p>
          </table:table-cell>
          <table:table-cell office:value-type="string" table:style-name="ce12">
            <text:p>IGIC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AGAPEA CANARIAS, S.L.</text:p>
          </table:table-cell>
          <table:table-cell office:value-type="string" table:style-name="ce13">
            <text:p>B38993754</text:p>
          </table:table-cell>
          <table:table-cell office:value-type="date" office:date-value="2024-01-09T00:00:00" table:style-name="ce3">
            <text:p>09-0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VARIOS EJEMPLARES DE LIBROS</text:p>
          </table:table-cell>
          <table:table-cell office:value-type="currency" office:value="405.5" table:style-name="ce11">
            <text:p>405,5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3-16T00:00:00" table:style-name="ce3">
            <text:p>16-03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2 EJEMPLARES DE "LA LEXICOGRAFÍA DIDÁCTICA"</text:p>
          </table:table-cell>
          <table:table-cell office:value-type="currency" office:value="22.8" table:style-name="ce11">
            <text:p>22,80 €</text:p>
          </table:table-cell>
          <table:table-cell table:style-name="ce18"/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03-25T00:00:00" table:style-name="ce3">
            <text:p>25-03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2 EJEMPLARES DE "MODELOS LEXICOGRÁFICOS DIGITALES EN LA LEXICOGRAFÍA DIDÁCTICA"</text:p>
          </table:table-cell>
          <table:table-cell office:value-type="currency" office:value="30.4" table:style-name="ce11">
            <text:p>30,4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AURITA GAMES, S.L.</text:p>
          </table:table-cell>
          <table:table-cell office:value-type="string" table:style-name="ce13">
            <text:p>B76364983<text:s/></text:p>
          </table:table-cell>
          <table:table-cell office:value-type="date" office:date-value="2024-02-21T00:00:00" table:style-name="ce3">
            <text:p>21-02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50% INICIAL DE DESARROLLO VIDEOJUEGO WEB TYPESHIFT "CANDADITOS" USANDO ENTRADAS DEL DBC<text:s/>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formula="of:=+[.F7]*0.07" table:style-name="ce18">
            <text:p>70,00 €</text:p>
          </table:table-cell>
          <table:table-cell table:number-columns-repeated="16365" table:style-name="ce1"/>
          <table:table-cell table:style-name="ce2"/>
          <table:table-cell table:number-columns-repeated="11"/>
        </table:table-row>
        <table:table-row table:style-name="ro4">
          <table:table-cell table:style-name="ce15"/>
          <table:table-cell table:style-name="ce13"/>
          <table:table-cell table:style-name="ce3"/>
          <table:table-cell table:style-name="ce4"/>
          <table:table-cell table:style-name="ce6"/>
          <table:table-cell table:style-name="ce22"/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6">
            <text:p>BLASCO Y GONZÁLEZ, S.L.P.</text:p>
          </table:table-cell>
          <table:table-cell office:value-type="string" table:style-name="ce23">
            <text:p>B76531953</text:p>
          </table:table-cell>
          <table:table-cell office:value-type="date" office:date-value="2024-01-25T00:00:00" table:style-name="ce3">
            <text:p>25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ENERO Y ELABORACIÓN Y PRESENTACIÓN MODELOS FISCALES</text:p>
          </table:table-cell>
          <table:table-cell office:value-type="currency" office:value="241" table:style-name="ce11">
            <text:p>241,00 €</text:p>
          </table:table-cell>
          <table:table-cell office:value-type="currency" office:value="16.87" table:style-name="ce18">
            <text:p>16,87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02-23T00:00:00" table:style-name="ce3">
            <text:p>23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FEBRERO Y ATRASOS</text:p>
          </table:table-cell>
          <table:table-cell office:value-type="currency" office:value="157" table:style-name="ce11">
            <text:p>157,00 €</text:p>
          </table:table-cell>
          <table:table-cell office:value-type="currency" office:value="10.99" table:formula="of:=+[.F10]*0.07" table:style-name="ce18">
            <text:p>10,99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03-20T00:00:00" table:style-name="ce3">
            <text:p>20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MARZO</text:p>
          </table:table-cell>
          <table:table-cell office:value-type="currency" office:value="67" table:style-name="ce11">
            <text:p>67,00 €</text:p>
          </table:table-cell>
          <table:table-cell office:value-type="currency" office:value="4.6900000000000004" table:style-name="ce18">
            <text:p>4,69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table:style-name="ce3"/>
          <table:table-cell table:style-name="ce4"/>
          <table:table-cell table:style-name="ce6"/>
          <table:table-cell table:style-name="ce22"/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5">
            <text:p>CARLOS GUSTAVO MARTÍN PÉREZ</text:p>
          </table:table-cell>
          <table:table-cell office:value-type="string" table:style-name="ce13">
            <text:p>78565739Q</text:p>
          </table:table-cell>
          <table:table-cell office:value-type="date" office:date-value="2024-02-27T00:00:00" table:style-name="ce3">
            <text:p>27-02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DISEÑO Y DESARROLLO WEB DE BIBLIOTECA DIGITAL</text:p>
          </table:table-cell>
          <table:table-cell office:value-type="currency" office:value="2574.98" table:formula="of:=1287.49+1287.49" table:style-name="ce11">
            <text:p>2.574,98 €</text:p>
          </table:table-cell>
          <table:table-cell table:style-name="ce19"/>
          <table:table-cell table:number-columns-repeated="16377" table:style-name="ce1"/>
        </table:table-row>
        <table:table-row table:style-name="ro4">
          <table:table-cell office:value-type="string" table:style-name="ce15">
            <text:p>CARPIN COURIER, S.L. (MRW)</text:p>
          </table:table-cell>
          <table:table-cell office:value-type="string" table:style-name="ce24">
            <text:p>B38444287</text:p>
          </table:table-cell>
          <table:table-cell office:value-type="date" office:date-value="2024-01-31T00:00:00" table:style-name="ce3">
            <text:p>31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458.51" table:style-name="ce11">
            <text:p>458,51 €</text:p>
          </table:table-cell>
          <table:table-cell office:value-type="currency" office:value="8.58" table:style-name="ce18">
            <text:p>8,58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2-29T00:00:00" table:style-name="ce3">
            <text:p>29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363.61" table:style-name="ce11">
            <text:p>363,61 €</text:p>
          </table:table-cell>
          <table:table-cell office:value-type="currency" office:value="10.91" table:style-name="ce18">
            <text:p>10,91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3-31T00:00:00" table:style-name="ce3">
            <text:p>31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267.49" table:style-name="ce11">
            <text:p>267,49 €</text:p>
          </table:table-cell>
          <table:table-cell office:value-type="currency" office:value="8.02" table:style-name="ce18">
            <text:p>8,02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office:value-type="string" table:style-name="ce15">
            <text:p>COMUNICACIÓN Y LOGÍSTICA CANARIA, S.L.</text:p>
          </table:table-cell>
          <table:table-cell office:value-type="string" table:style-name="ce24">
            <text:p>B35353945<text:s/></text:p>
          </table:table-cell>
          <table:table-cell office:value-type="date" office:date-value="2024-01-31T00:00:00" table:style-name="ce3">
            <text:p>31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12" table:style-name="ce11">
            <text:p>12,00 €</text:p>
          </table:table-cell>
          <table:table-cell office:value-type="currency" office:value="0.84" table:style-name="ce18">
            <text:p>0,84 €</text:p>
          </table:table-cell>
          <table:table-cell table:style-name="ce8"/>
          <table:table-cell table:number-columns-repeated="16376"/>
        </table:table-row>
        <table:table-row table:style-name="ro6">
          <table:table-cell office:value-type="string" table:style-name="ce15">
            <text:p>DANIEL BARRETO GONZÁLEZ</text:p>
          </table:table-cell>
          <table:table-cell office:value-type="string" table:style-name="ce13">
            <text:p>44318853S</text:p>
          </table:table-cell>
          <table:table-cell office:value-type="date" office:date-value="2024-02-22T00:00:00" table:style-name="ce3">
            <text:p>22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LA FICHA CORRESPONDIENTE A JUAN JIMÉNEZ PARA "ARCHIPIÉLAGO DE LAS LETRAS" PARA LA WEB DE LA ACL</text:p>
          </table:table-cell>
          <table:table-cell office:value-type="currency" office:value="75" table:style-name="ce11">
            <text:p>75,00 €</text:p>
          </table:table-cell>
          <table:table-cell table:style-name="ce18"/>
          <table:table-cell table:style-name="ce8"/>
          <table:table-cell table:number-columns-repeated="16376"/>
        </table:table-row>
        <table:table-row table:style-name="ro6">
          <table:table-cell office:value-type="string" table:style-name="ce15">
            <text:p>DAVID OLIVA GARCÍA</text:p>
          </table:table-cell>
          <table:table-cell office:value-type="string" table:style-name="ce24">
            <text:p>78644521T</text:p>
          </table:table-cell>
          <table:table-cell office:value-type="date" office:date-value="2024-02-20T00:00:00" table:style-name="ce3">
            <text:p>20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DE ENTREVISTAS EN LA GUANCHA (COMARCA DE ACENTEJO) EN LA FASE II DEL PROYECTO CORPECÁN EN TENERIFE</text:p>
          </table:table-cell>
          <table:table-cell office:value-type="currency" office:value="4200" table:style-name="ce11">
            <text:p>4.200,00 €</text:p>
          </table:table-cell>
          <table:table-cell table:style-name="ce18"/>
          <table:table-cell table:style-name="ce8"/>
          <table:table-cell table:number-columns-repeated="16376"/>
        </table:table-row>
        <table:table-row table:style-name="ro4">
          <table:table-cell office:value-type="string" table:style-name="ce17">
            <text:p>EMPRESA MIXTA DE AGUAS DE SANTA CRUZ DE TFE, S.A.</text:p>
          </table:table-cell>
          <table:table-cell office:value-type="string" table:style-name="ce24">
            <text:p>A38002929</text:p>
          </table:table-cell>
          <table:table-cell office:value-type="date" office:date-value="2024-01-31T00:00:00" table:style-name="ce3">
            <text:p>31-0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NSUMO AGUA 24/11/23-25/01/24</text:p>
          </table:table-cell>
          <table:table-cell office:value-type="currency" office:value="45.48" table:style-name="ce11">
            <text:p>45,48 €</text:p>
          </table:table-cell>
          <table:table-cell office:value-type="currency" office:value="0.67" table:style-name="ce18">
            <text:p>0,67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3-27T00:00:00" table:style-name="ce3">
            <text:p>27-03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NSUMO AGUA 25/01/24-25/03/24</text:p>
          </table:table-cell>
          <table:table-cell office:value-type="currency" office:value="43.95" table:style-name="ce11">
            <text:p>43,95 €</text:p>
          </table:table-cell>
          <table:table-cell office:value-type="currency" office:value="0.63" table:style-name="ce18">
            <text:p>0,63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ENERGÍA XXI COMERCIALIZADORA DE REFERENCIA, S.L.U.</text:p>
          </table:table-cell>
          <table:table-cell office:value-type="string" table:style-name="ce24">
            <text:p>B82846825</text:p>
          </table:table-cell>
          <table:table-cell office:value-type="date" office:date-value="2024-01-04T00:00:00" table:style-name="ce3">
            <text:p>04-0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5/11/2023-27/12/2023</text:p>
          </table:table-cell>
          <table:table-cell office:value-type="currency" office:value="38.03" table:formula="of:=37.18+0.85" table:style-name="ce11">
            <text:p>38,03 €</text:p>
          </table:table-cell>
          <table:table-cell office:value-type="currency" office:value="1.1800000000000002" table:formula="of:=1.12+0.06" table:style-name="ce18">
            <text:p>1,18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1-31T00:00:00" table:style-name="ce3">
            <text:p>31-0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7/12/2023-23/01/2024</text:p>
          </table:table-cell>
          <table:table-cell office:value-type="currency" office:value="26.89" table:formula="of:=26.17+0.72" table:style-name="ce11">
            <text:p>26,89 €</text:p>
          </table:table-cell>
          <table:table-cell office:value-type="currency" office:value="0.84000000000000008" table:formula="of:=0.79+0.05" table:style-name="ce18">
            <text:p>0,84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2-29T00:00:00" table:style-name="ce3">
            <text:p>29-02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3/01/2024-24/02/2024</text:p>
          </table:table-cell>
          <table:table-cell office:value-type="currency" office:value="28.09" table:formula="of:=27.24+0.85" table:style-name="ce11">
            <text:p>28,09 €</text:p>
          </table:table-cell>
          <table:table-cell office:value-type="currency" office:value="0.87999999999999989" table:formula="of:=0.82+0.06" table:style-name="ce18">
            <text:p>0,88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3-28T00:00:00" table:style-name="ce3">
            <text:p>28-03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4/02/2024-23/03/2024</text:p>
          </table:table-cell>
          <table:table-cell office:value-type="currency" office:value="21.43" table:formula="of:=20.69+0.74" table:style-name="ce11">
            <text:p>21,43 €</text:p>
          </table:table-cell>
          <table:table-cell office:value-type="currency" office:value="0.67" table:formula="of:=0.62+0.05" table:style-name="ce18">
            <text:p>0,67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GOOGLE CLOUD EMEA LIMITED</text:p>
          </table:table-cell>
          <table:table-cell office:value-type="string" table:style-name="ce24">
            <text:p>IE3668997OH</text:p>
          </table:table-cell>
          <table:table-cell office:value-type="date" office:date-value="2024-01-31T00:00:00" table:style-name="ce3">
            <text:p>31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WORKSPACE ENERO</text:p>
          </table:table-cell>
          <table:table-cell office:value-type="currency" office:value="21.12" table:style-name="ce11">
            <text:p>21,12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2-29T00:00:00" table:style-name="ce3">
            <text:p>29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WORKSPACE FEBRERO</text:p>
          </table:table-cell>
          <table:table-cell office:value-type="currency" office:value="26" table:style-name="ce11">
            <text:p>26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3-31T00:00:00" table:style-name="ce3">
            <text:p>31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UOTA ANUAL GOOGLE WORKSPACE BUSINESS STARTER 01/03/2024-25/03/2025</text:p>
          </table:table-cell>
          <table:table-cell office:value-type="currency" office:value="365.11" table:style-name="ce11">
            <text:p>365,11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5">
            <text:p>GOOGLE COMMERCE LIMITED</text:p>
          </table:table-cell>
          <table:table-cell office:value-type="string" table:style-name="ce24">
            <text:p>N0072508E</text:p>
          </table:table-cell>
          <table:table-cell office:value-type="date" office:date-value="2024-01-16T00:00:00" table:style-name="ce3">
            <text:p>16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ENER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2-16T00:00:00" table:style-name="ce3">
            <text:p>16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FEBRER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3-16T00:00:00" table:style-name="ce3">
            <text:p>16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MARZ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GRUPO LUJÁN 46, S.L.</text:p>
          </table:table-cell>
          <table:table-cell office:value-type="string" table:style-name="ce24">
            <text:p>B67132662</text:p>
          </table:table-cell>
          <table:table-cell office:value-type="date" office:date-value="2024-03-18T00:00:00" table:style-name="ce3">
            <text:p>18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 DE ACADÉMICOS PARA REALIZACIÓN DE CHARLAS EN IES VARIOS DURANTE FEBRERO</text:p>
          </table:table-cell>
          <table:table-cell office:value-type="currency" office:value="320" table:style-name="ce11">
            <text:p>320,00 €</text:p>
          </table:table-cell>
          <table:table-cell office:value-type="currency" office:value="9.6" table:style-name="ce18">
            <text:p>9,60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JOSÉ GREGORIO SOSA FERNÁNDEZ</text:p>
          </table:table-cell>
          <table:table-cell office:value-type="string" table:style-name="ce24">
            <text:p>43365096E</text:p>
          </table:table-cell>
          <table:table-cell office:value-type="date" office:date-value="2024-01-29T00:00:00" table:style-name="ce3">
            <text:p>29-0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UNA GRABADORA DVD LG EXTERNA</text:p>
          </table:table-cell>
          <table:table-cell office:value-type="currency" office:value="36" table:style-name="ce11">
            <text:p>36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LA PLAZA TOURS AND SERVICES, S.L.</text:p>
          </table:table-cell>
          <table:table-cell office:value-type="string" table:style-name="ce13">
            <text:p>B76312800<text:s/></text:p>
          </table:table-cell>
          <table:table-cell office:value-type="date" office:date-value="2024-02-28T00:00:00" table:style-name="ce3">
            <text:p>28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LQUILER DE COCHE EN LANZAROTE PARA YERAY RODRÍGUEZ EL 28/02/24</text:p>
          </table:table-cell>
          <table:table-cell office:value-type="currency" office:value="40.590000000000003" table:style-name="ce11">
            <text:p>40,59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2-28T00:00:00" table:style-name="ce3">
            <text:p>28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LQUILER DE COCHE EN LA GOMERA PARA YERAY RODRÍGUEZ EL 29/02/24</text:p>
          </table:table-cell>
          <table:table-cell office:value-type="currency" office:value="53" table:style-name="ce11">
            <text:p>53,0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5">
            <text:p>LEROY MERLÍN ESPAÑA, S.L.U.</text:p>
          </table:table-cell>
          <table:table-cell office:value-type="string" table:style-name="ce13">
            <text:p>B84818442</text:p>
          </table:table-cell>
          <table:table-cell office:value-type="date" office:date-value="2024-03-25T00:00:00" table:style-name="ce3">
            <text:p>25-03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MATERIAL PARA MANTENIMIENTO</text:p>
          </table:table-cell>
          <table:table-cell office:value-type="currency" office:value="188.6" table:style-name="ce11">
            <text:p>188,60 €</text:p>
          </table:table-cell>
          <table:table-cell table:style-name="ce18"/>
          <table:table-cell table:number-columns-repeated="16377"/>
        </table:table-row>
        <table:table-row table:style-name="ro6">
          <table:table-cell office:value-type="string" table:style-name="ce15">
            <text:p>LETICIA GONZÁLEZ SUÁREZ</text:p>
          </table:table-cell>
          <table:table-cell office:value-type="string" table:style-name="ce24">
            <text:p>78709152R</text:p>
          </table:table-cell>
          <table:table-cell office:value-type="date" office:date-value="2024-03-25T00:00:00" table:style-name="ce3">
            <text:p>25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A LA COMISIÓN DE LITERATURA, ACTUALIZACIÓN DE CONTENIDOS WEB, DIFUSIÓN EN REDES Y TRABAJOS DE GABINETE</text:p>
          </table:table-cell>
          <table:table-cell office:value-type="currency" office:value="3750" table:style-name="ce11">
            <text:p>3.750,0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5">
            <text:p>LIBRERÍA LEMUS, S.L.</text:p>
          </table:table-cell>
          <table:table-cell office:value-type="string" table:style-name="ce24">
            <text:p>B38728903</text:p>
          </table:table-cell>
          <table:table-cell office:value-type="date" office:date-value="2024-01-08T00:00:00" table:style-name="ce3">
            <text:p>08-0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5 EJEMPLARES DE VARIAS OBRAS</text:p>
          </table:table-cell>
          <table:table-cell office:value-type="currency" office:value="75.63" table:style-name="ce11">
            <text:p>75,63 €</text:p>
          </table:table-cell>
          <table:table-cell table:style-name="ce18"/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2-01T00:00:00" table:style-name="ce3">
            <text:p>01-0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VARIOS EJEMPLARES DE OBRAS</text:p>
          </table:table-cell>
          <table:table-cell office:value-type="currency" office:value="151.62" table:style-name="ce11">
            <text:p>151,62 €</text:p>
          </table:table-cell>
          <table:table-cell table:style-name="ce18"/>
          <table:table-cell table:number-columns-repeated="16377"/>
        </table:table-row>
        <table:table-row table:style-name="ro6">
          <table:table-cell office:value-type="string" table:style-name="ce15">
            <text:p>MANUEL TORRES STINGA</text:p>
          </table:table-cell>
          <table:table-cell office:value-type="string" table:style-name="ce24">
            <text:p>42710864W</text:p>
          </table:table-cell>
          <table:table-cell office:value-type="date" office:date-value="2024-01-15T00:00:00" table:style-name="ce3">
            <text:p>15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HONORARIOS POR RESPONSABLE DE LA ISLA DE LANZAROTE (COMARCAS 2 Y 3) EN EL PROYECTO CORPECAN</text:p>
          </table:table-cell>
          <table:table-cell office:value-type="currency" office:value="800" table:style-name="ce11">
            <text:p>800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NAYRA PÉREZ HERNÁNDEZ</text:p>
          </table:table-cell>
          <table:table-cell office:value-type="string" table:style-name="ce13">
            <text:p>44320097V</text:p>
          </table:table-cell>
          <table:table-cell office:value-type="date" office:date-value="2024-03-19T00:00:00" table:style-name="ce3">
            <text:p>19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FICHA DE SILVESTRE DE BALBOA PARA "ARCHIPIÉLAGO DE LAS LETRAS" EN LA WEB DE LA ACL</text:p>
          </table:table-cell>
          <table:table-cell office:value-type="currency" office:value="150" table:style-name="ce11">
            <text:p>150,0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5">
            <text:p>SELECA INSTALACIONES Y MANTENIMIENTO, S.L.U.</text:p>
          </table:table-cell>
          <table:table-cell office:value-type="string" table:style-name="ce13">
            <text:p>B76572775</text:p>
          </table:table-cell>
          <table:table-cell office:value-type="date" office:date-value="2024-02-12T00:00:00" table:style-name="ce3">
            <text:p>12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UOTA ANUAL DE MANTENIMIENTO DE LOS EXTINTORES</text:p>
          </table:table-cell>
          <table:table-cell office:value-type="currency" office:value="30" table:style-name="ce11">
            <text:p>30,00 €</text:p>
          </table:table-cell>
          <table:table-cell office:value-type="currency" office:value="2.1" table:style-name="ce18">
            <text:p>2,10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3-08T00:00:00" table:style-name="ce3">
            <text:p>08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CARGA Y RETIMBRADO DE EXTINTORES</text:p>
          </table:table-cell>
          <table:table-cell office:value-type="currency" office:value="85.5" table:style-name="ce11">
            <text:p>85,50 €</text:p>
          </table:table-cell>
          <table:table-cell office:value-type="currency" office:value="5.99" table:style-name="ce18">
            <text:p>5,99 €</text:p>
          </table:table-cell>
          <table:table-cell table:number-columns-repeated="16377"/>
        </table:table-row>
        <table:table-row table:style-name="ro5">
          <table:table-cell office:value-type="string" table:style-name="ce21">
            <text:p>TELEFÓNICA SOLUCIONES DE INFORMÁTICA Y COMUNICACIONES DE ESPAÑA, S.A.U.</text:p>
          </table:table-cell>
          <table:table-cell office:value-type="string" table:style-name="ce24">
            <text:p>A78053147</text:p>
          </table:table-cell>
          <table:table-cell office:value-type="date" office:date-value="2024-01-04T00:00:00" table:style-name="ce3">
            <text:p>04-0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NOVACIÓN DE DOMINIO "ACADEMIACANARIADELALENGUA.ES"</text:p>
          </table:table-cell>
          <table:table-cell office:value-type="currency" office:value="15.95" table:style-name="ce11">
            <text:p>15,95 €</text:p>
          </table:table-cell>
          <table:table-cell office:value-type="currency" office:value="1.1200000000000001" table:style-name="ce18">
            <text:p>1,12 €</text:p>
          </table:table-cell>
          <table:table-cell table:number-columns-repeated="16377"/>
        </table:table-row>
        <table:table-row table:style-name="ro4">
          <table:table-cell office:value-type="string" table:style-name="ce17">
            <text:p>TELEFÓNICA DE ESPAÑA, S.A.U.</text:p>
          </table:table-cell>
          <table:table-cell office:value-type="string" table:style-name="ce13">
            <text:p>A82018474</text:p>
          </table:table-cell>
          <table:table-cell office:value-type="date" office:date-value="2024-01-13T00:00:00" table:style-name="ce2">
            <text:p>13-0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11/23-17/12/23</text:p>
          </table:table-cell>
          <table:table-cell office:value-type="currency" office:value="103.48" table:style-name="ce11">
            <text:p>103,48 €</text:p>
          </table:table-cell>
          <table:table-cell office:value-type="currency" office:value="7.24" table:style-name="ce18">
            <text:p>7,24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1-13T00:00:00" table:style-name="ce2">
            <text:p>13-0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11/23-17/12/23</text:p>
          </table:table-cell>
          <table:table-cell office:value-type="currency" office:value="51.76" table:style-name="ce11">
            <text:p>51,76 €</text:p>
          </table:table-cell>
          <table:table-cell office:value-type="currency" office:value="3.62" table:style-name="ce18">
            <text:p>3,6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2-13T00:00:00" table:style-name="ce2">
            <text:p>13-02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12/23-17/01/24</text:p>
          </table:table-cell>
          <table:table-cell office:value-type="currency" office:value="103.48" table:style-name="ce11">
            <text:p>103,48 €</text:p>
          </table:table-cell>
          <table:table-cell office:value-type="currency" office:value="7.24" table:style-name="ce18">
            <text:p>7,24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2-13T00:00:00" table:style-name="ce2">
            <text:p>13-02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12/23-17/01/24</text:p>
          </table:table-cell>
          <table:table-cell office:value-type="currency" office:value="45.85" table:style-name="ce11">
            <text:p>45,85 €</text:p>
          </table:table-cell>
          <table:table-cell office:value-type="currency" office:value="3.21" table:style-name="ce18">
            <text:p>3,21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3-13T00:00:00" table:style-name="ce2">
            <text:p>13-03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1/24-17/02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3-13T00:00:00" table:style-name="ce2">
            <text:p>13-03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1/24-17/02/24</text:p>
          </table:table-cell>
          <table:table-cell office:value-type="currency" office:value="46.91" table:style-name="ce11">
            <text:p>46,91 €</text:p>
          </table:table-cell>
          <table:table-cell office:value-type="currency" office:value="3.28" table:style-name="ce18">
            <text:p>3,28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VIAJES EL CORTE INGLÉS, S.A.</text:p>
          </table:table-cell>
          <table:table-cell office:value-type="string" table:style-name="ce24">
            <text:p>A28229813</text:p>
          </table:table-cell>
          <table:table-cell office:value-type="date" office:date-value="2024-03-31T00:00:00" table:style-name="ce3">
            <text:p>31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 PARA VIAJE IDA Y VUELTA A LA PALMA DE HUMBERTO HERNÁNDEZ PARA CHARLA ACADÉMICA</text:p>
          </table:table-cell>
          <table:table-cell office:value-type="currency" office:value="50.050000000000004" table:formula="of:=48.63+1.42" table:style-name="ce11">
            <text:p>50,05 €</text:p>
          </table:table-cell>
          <table:table-cell office:value-type="currency" office:value="0.1" table:style-name="ce18">
            <text:p>0,10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2-29T00:00:00" table:style-name="ce3">
            <text:p>29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S PARA VIAJES DE ACADÉMICOS PARA REALIZACIÓN DE CHARLAS</text:p>
          </table:table-cell>
          <table:table-cell office:value-type="currency" office:value="336.65" table:formula="of:=328.53+8.12" table:style-name="ce11">
            <text:p>336,65 €</text:p>
          </table:table-cell>
          <table:table-cell office:value-type="currency" office:value="0.59" table:style-name="ce18">
            <text:p>0,59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YERAY MARRERO DEL PINO</text:p>
          </table:table-cell>
          <table:table-cell office:value-type="string" table:style-name="ce24">
            <text:p>78701369S</text:p>
          </table:table-cell>
          <table:table-cell office:value-type="date" office:date-value="2024-03-31T00:00:00" table:style-name="ce3">
            <text:p>31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S VARIOS EN TAXI POR TENERIFE DURANTE EL MES DE MARZO</text:p>
          </table:table-cell>
          <table:table-cell office:value-type="currency" office:value="180" table:style-name="ce11">
            <text:p>180,00 €</text:p>
          </table:table-cell>
          <table:table-cell office:value-type="currency" office:value="5.4" table:style-name="ce18">
            <text:p>5,40 €</text:p>
          </table:table-cell>
          <table:table-cell table:style-name="ce6"/>
          <table:table-cell table:number-columns-repeated="16376"/>
        </table:table-row>
        <table:table-row table:style-name="ro7">
          <table:table-cell table:style-name="ce15"/>
          <table:table-cell table:style-name="ce13"/>
          <table:table-cell office:value-type="date" office:date-value="2024-02-29T00:00:00" table:style-name="ce3">
            <text:p>29-0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S VARIOS EN TAXI POR TENERIFE DURANTE EL MES DE FEBRERO DENTRO DEL PROYECTO "CHARLAS SOBRE EL ESPAÑOL Y LA LITERATURA…" DEL CURSO 2023/2024</text:p>
          </table:table-cell>
          <table:table-cell office:value-type="currency" office:value="660" table:style-name="ce11">
            <text:p>660,00 €</text:p>
          </table:table-cell>
          <table:table-cell office:value-type="currency" office:value="19.8" table:style-name="ce18">
            <text:p>19,80 €</text:p>
          </table:table-cell>
          <table:table-cell table:style-name="ce6"/>
          <table:table-cell table:number-columns-repeated="16376"/>
        </table:table-row>
        <table:table-row table:style-name="ro4">
          <table:table-cell office:value-type="string" table:style-name="ce15">
            <text:p>ZURICH ESPAÑA COMPÑÍA DE SEGUROS, S.A.</text:p>
          </table:table-cell>
          <table:table-cell office:value-type="string" table:style-name="ce13">
            <text:p>A28360527<text:s/></text:p>
          </table:table-cell>
          <table:table-cell office:value-type="date" office:date-value="2024-03-26T00:00:00" table:style-name="ce3">
            <text:p>26-03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EGURO DE LA SEDE DE TENERIFE 23/03/2024-22/03/2025</text:p>
          </table:table-cell>
          <table:table-cell office:value-type="currency" office:value="483.84" table:style-name="ce11">
            <text:p>483,84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table:style-name="ce2"/>
          <table:table-cell table:style-name="ce4"/>
          <table:table-cell table:style-name="ce26"/>
          <table:table-cell table:style-name="ce11"/>
          <table:table-cell table:style-name="ce18"/>
          <table:table-cell table:number-columns-repeated="16377" table:style-name="ce1"/>
        </table:table-row>
        <table:table-row table:style-name="ro2">
          <table:table-cell table:style-name="ce15"/>
          <table:table-cell table:style-name="ce13"/>
          <table:table-cell table:style-name="ce3"/>
          <table:table-cell table:style-name="ce4"/>
          <table:table-cell table:style-name="ce26"/>
          <table:table-cell table:style-name="ce11"/>
          <table:table-cell table:style-name="ce18"/>
          <table:table-cell table:number-columns-repeated="16377" table:style-name="ce1"/>
        </table:table-row>
        <table:table-row table:style-name="ro2">
          <table:table-cell office:value-type="string" table:number-columns-spanned="5" table:number-rows-spanned="1" table:style-name="ce35">
            <text:p>TOTAL CONTRATOS DE ADJUDICACIÓN DIRECTA 1º TRIMESTRE DE 2024</text:p>
          </table:table-cell>
          <table:covered-table-cell table:number-columns-repeated="4"/>
          <table:table-cell office:value-type="currency" office:value="18363.360000000004" table:formula="of:=SUM([.F4:.F57])" table:style-name="ce14">
            <text:p>18.363,36 €</text:p>
          </table:table-cell>
          <table:table-cell table:style-name="ce20"/>
          <table:table-cell table:number-columns-repeated="16377" table:style-name="ce1"/>
        </table:table-row>
        <table:table-row table:number-rows-repeated="1048518" table:style-name="ro4">
          <table:table-cell table:number-columns-repeated="16384"/>
        </table:table-row>
        <table:named-expressions>
          <table:named-range table:name="Print_Titles" table:cell-range-address="1_º_Trimestre.$A$1:1_º_Trimestre.$XFD$3" table:base-cell-address="1_º_Trimestre.$A$1"/>
        </table:named-expressions>
      </table:table>
      <table:table table:name="2_º_Trimestre" table:style-name="ta2">
        <table:table-column table:style-name="co1" table:default-cell-style-name="ce5"/>
        <table:table-column table:style-name="co2" table:default-cell-style-name="ce13"/>
        <table:table-column table:style-name="co3" table:default-cell-style-name="ce3"/>
        <table:table-column table:style-name="co4" table:default-cell-style-name="ce4"/>
        <table:table-column table:style-name="co5" table:default-cell-style-name="ce6"/>
        <table:table-column table:style-name="co6" table:default-cell-style-name="ce11"/>
        <table:table-column table:style-name="co7" table:default-cell-style-name="ce11"/>
        <table:table-column table:style-name="co7" table:number-columns-repeated="16377" table:default-cell-style-name="ce1"/>
        <table:table-row table:style-name="ro1">
          <table:table-cell office:value-type="string" table:number-columns-spanned="7" table:number-rows-spanned="1" table:style-name="ce30">
            <text:p>FUNDACIÓN CANARIA ACADEMIA CANARIA DE LA LENGUA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27">
            <text:p>REGISTRO DE CONTRATOS DE ADJUDICACIÓN DIRECTA DEL 2º TRIMESTRE 2024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style-name="ce10">
            <text:p>ADJUDICATARIO</text:p>
          </table:table-cell>
          <table:table-cell office:value-type="string" table:style-name="ce9">
            <text:p>CIF</text:p>
          </table:table-cell>
          <table:table-cell office:value-type="string" table:style-name="ce9">
            <text:p>FECHA FACTURA</text:p>
          </table:table-cell>
          <table:table-cell office:value-type="string" table:style-name="ce9">
            <text:p>TIPO CONTRATO</text:p>
          </table:table-cell>
          <table:table-cell office:value-type="string" table:style-name="ce9">
            <text:p>OBJETO CONTRATO<text:s/></text:p>
          </table:table-cell>
          <table:table-cell office:value-type="string" table:style-name="ce12">
            <text:p>IMPORTE ADJUDICADO</text:p>
          </table:table-cell>
          <table:table-cell office:value-type="string" table:style-name="ce12">
            <text:p>IGIC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ALBERTO REVERÓN DÍAZ</text:p>
          </table:table-cell>
          <table:table-cell office:value-type="string" table:style-name="ce13">
            <text:p>78678933G</text:p>
          </table:table-cell>
          <table:table-cell office:value-type="date" office:date-value="2024-06-17T00:00:00" table:style-name="ce3">
            <text:p>17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OBERTURA FOTOGRÁFICA DEL ACTO DE INGRESO DE ELFIDIO ALONSO EL 14/06/2024</text:p>
          </table:table-cell>
          <table:table-cell office:value-type="currency" office:value="190.22" table:style-name="ce11">
            <text:p>190,22 €</text:p>
          </table:table-cell>
          <table:table-cell office:value-type="currency" office:value="13.31" table:style-name="ce18">
            <text:p>13,31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ANTONIO JAVIER GONZÁLEZ DÍAZ</text:p>
          </table:table-cell>
          <table:table-cell office:value-type="string" table:style-name="ce13">
            <text:p>42166220K</text:p>
          </table:table-cell>
          <table:table-cell office:value-type="date" office:date-value="2024-06-20T00:00:00" table:style-name="ce3">
            <text:p>20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DE ENTREVISTAS EN LAS COMARCAS DE EL HIERRO EN LA FASE II DEL PROYECTO CORPECÁN</text:p>
          </table:table-cell>
          <table:table-cell office:value-type="currency" office:value="7280" table:style-name="ce11">
            <text:p>7.280,00 €</text:p>
          </table:table-cell>
          <table:table-cell table:style-name="ce18"/>
          <table:table-cell table:number-columns-repeated="16365" table:style-name="ce1"/>
          <table:table-cell table:style-name="ce2"/>
          <table:table-cell table:number-columns-repeated="11"/>
        </table:table-row>
        <table:table-row table:style-name="ro4">
          <table:table-cell office:value-type="string" table:style-name="ce15">
            <text:p>ARRUÑADACALVIN, S.L.</text:p>
          </table:table-cell>
          <table:table-cell office:value-type="string" table:style-name="ce13">
            <text:p>B38501730</text:p>
          </table:table-cell>
          <table:table-cell office:value-type="date" office:date-value="2024-06-29T00:00:00" table:style-name="ce3">
            <text:p>29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10 MENÚS PARA REUNIÓN</text:p>
          </table:table-cell>
          <table:table-cell office:value-type="currency" office:value="350.75" table:style-name="ce11">
            <text:p>350,75 €</text:p>
          </table:table-cell>
          <table:table-cell table:style-name="ce18"/>
          <table:table-cell table:number-columns-repeated="16365" table:style-name="ce1"/>
          <table:table-cell table:style-name="ce2"/>
          <table:table-cell table:number-columns-repeated="11"/>
        </table:table-row>
        <table:table-row table:style-name="ro5">
          <table:table-cell office:value-type="string" table:style-name="ce15">
            <text:p>AURITA GAMES, S.L.</text:p>
          </table:table-cell>
          <table:table-cell office:value-type="string" table:style-name="ce13">
            <text:p>B76364983<text:s/></text:p>
          </table:table-cell>
          <table:table-cell office:value-type="date" office:date-value="2024-05-05T00:00:00" table:style-name="ce3">
            <text:p>05-05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50% RESTANTE DE DESARROLLO VIDEOJUEGO WEB TYPESHIFT "CANDADITOS" USANDO ENTRADAS DEL DBC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style-name="ce18">
            <text:p>70,00 €</text:p>
          </table:table-cell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06-03T00:00:00" table:style-name="ce3">
            <text:p>03-06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50% INICIAL DE DESARROLLO DE VIDEOJUEGO WEB "CANALETRAS" BASADO EN LAS PALABRAS DEL DBC (WORDSCAPES)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style-name="ce18">
            <text:p>70,00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6">
            <text:p>BLASCO Y GONZÁLEZ, S.L.P.</text:p>
          </table:table-cell>
          <table:table-cell office:value-type="string" table:style-name="ce23">
            <text:p>B76531953</text:p>
          </table:table-cell>
          <table:table-cell office:value-type="date" office:date-value="2024-04-23T00:00:00" table:style-name="ce3">
            <text:p>23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ABRIL Y ELABORACIÓN DE MODELO 111 DEL 1º TRIMESTRE</text:p>
          </table:table-cell>
          <table:table-cell office:value-type="currency" office:value="139" table:style-name="ce11">
            <text:p>139,00 €</text:p>
          </table:table-cell>
          <table:table-cell office:value-type="currency" office:value="9.73" table:style-name="ce18">
            <text:p>9,73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05-21T00:00:00" table:style-name="ce3">
            <text:p>21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MAYO</text:p>
          </table:table-cell>
          <table:table-cell office:value-type="currency" office:value="86" table:style-name="ce11">
            <text:p>86,00 €</text:p>
          </table:table-cell>
          <table:table-cell office:value-type="currency" office:value="6.02" table:style-name="ce18">
            <text:p>6,02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06-17T00:00:00" table:style-name="ce3">
            <text:p>17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JUNIO</text:p>
          </table:table-cell>
          <table:table-cell office:value-type="currency" office:value="86" table:style-name="ce11">
            <text:p>86,00 €</text:p>
          </table:table-cell>
          <table:table-cell office:value-type="currency" office:value="6.02" table:style-name="ce18">
            <text:p>6,02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CARLOS GUSTAVO MARTÍN PÉREZ</text:p>
          </table:table-cell>
          <table:table-cell office:value-type="string" table:style-name="ce13">
            <text:p>78565739Q</text:p>
          </table:table-cell>
          <table:table-cell office:value-type="date" office:date-value="2024-04-25T00:00:00" table:style-name="ce3">
            <text:p>25-04-24</text:p>
          </table:table-cell>
          <table:table-cell office:value-type="string" table:style-name="ce4">
            <text:p>SUPLIDO</text:p>
          </table:table-cell>
          <table:table-cell office:value-type="string" table:style-name="ce6">
            <text:p>COMPRA DE DOMINIO "CANDADITOSACL.COM"</text:p>
          </table:table-cell>
          <table:table-cell office:value-type="currency" office:value="18.14" table:style-name="ce11">
            <text:p>18,14 €</text:p>
          </table:table-cell>
          <table:table-cell table:style-name="ce19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5-20T00:00:00" table:style-name="ce3">
            <text:p>20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CTUALIZACIÓN WEB POR AJUSTES DE LA BIBLIOTECA DIGITAL</text:p>
          </table:table-cell>
          <table:table-cell office:value-type="currency" office:value="125" table:style-name="ce11">
            <text:p>125,00 €</text:p>
          </table:table-cell>
          <table:table-cell table:style-name="ce19"/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06-11T00:00:00" table:style-name="ce3">
            <text:p>11-06-24</text:p>
          </table:table-cell>
          <table:table-cell office:value-type="string" table:style-name="ce4">
            <text:p>SUPLIDO</text:p>
          </table:table-cell>
          <table:table-cell office:value-type="string" table:style-name="ce6">
            <text:p>SUPLIDOS DE LICENCIAS DE SOFTWARE (CROCOBLOCK, GOOGLE DRIVE, ELEMENTOR PRO, SEARCHWP), CREACIÓN DE CUENTAS Y TRASLADOS</text:p>
          </table:table-cell>
          <table:table-cell office:value-type="currency" office:value="1123.95" table:style-name="ce11">
            <text:p>1.123,95 €</text:p>
          </table:table-cell>
          <table:table-cell table:style-name="ce19"/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06-11T00:00:00" table:style-name="ce3">
            <text:p>11-06-24</text:p>
          </table:table-cell>
          <table:table-cell office:value-type="string" table:style-name="ce4">
            <text:p>SUPLIDO</text:p>
          </table:table-cell>
          <table:table-cell office:value-type="string" table:style-name="ce6">
            <text:p>CAMBIO URL DE WEB, AJUSTES Y REDISEÑO DE ELEMENTOS WEB, ACTUALIZACIÓN WEB Y LICENCIAS DE SOFTWARE (MP3 E INTEGRATE GOOGLE DRIVE)</text:p>
          </table:table-cell>
          <table:table-cell office:value-type="currency" office:value="1737.54" table:style-name="ce11">
            <text:p>1.737,54 €</text:p>
          </table:table-cell>
          <table:table-cell table:style-name="ce19"/>
          <table:table-cell table:number-columns-repeated="16377" table:style-name="ce1"/>
        </table:table-row>
        <table:table-row table:style-name="ro4">
          <table:table-cell office:value-type="string" table:style-name="ce15">
            <text:p>CARPIN COURIER, S.L. (MRW)</text:p>
          </table:table-cell>
          <table:table-cell office:value-type="string" table:style-name="ce24">
            <text:p>B38444287</text:p>
          </table:table-cell>
          <table:table-cell office:value-type="date" office:date-value="2024-04-30T00:00:00" table:style-name="ce3">
            <text:p>30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1617.77" table:style-name="ce11">
            <text:p>1.617,77 €</text:p>
          </table:table-cell>
          <table:table-cell office:value-type="currency" office:value="48.53" table:style-name="ce18">
            <text:p>48,53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5-31T00:00:00" table:style-name="ce3">
            <text:p>31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1652.61" table:style-name="ce11">
            <text:p>1.652,61 €</text:p>
          </table:table-cell>
          <table:table-cell office:value-type="currency" office:value="45.09" table:style-name="ce18">
            <text:p>45,09 €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4">
          <table:table-cell table:style-name="ce15"/>
          <table:table-cell table:style-name="ce13"/>
          <table:table-cell office:value-type="date" office:date-value="2024-06-30T00:00:00" table:style-name="ce3">
            <text:p>30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529.09" table:style-name="ce11">
            <text:p>529,09 €</text:p>
          </table:table-cell>
          <table:table-cell office:value-type="currency" office:value="15.87" table:style-name="ce18">
            <text:p>15,87 €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5">
          <table:table-cell office:value-type="string" table:style-name="ce15">
            <text:p>DAVID OLIVA GARCÍA</text:p>
          </table:table-cell>
          <table:table-cell office:value-type="string" table:style-name="ce24">
            <text:p>78644521T</text:p>
          </table:table-cell>
          <table:table-cell office:value-type="date" office:date-value="2024-05-29T00:00:00" table:style-name="ce3">
            <text:p>29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TRANSLITERACIÓN DE ENTREVISTAS PARA LA FASE II DEL PROYECTO CORPECÁN EN TENERIFE</text:p>
          </table:table-cell>
          <table:table-cell office:value-type="currency" office:value="3432" table:style-name="ce11">
            <text:p>3.432,00 €</text:p>
          </table:table-cell>
          <table:table-cell table:style-name="ce18"/>
          <table:table-cell table:style-name="ce8"/>
          <table:table-cell table:number-columns-repeated="16376" table:style-name="ce1"/>
        </table:table-row>
        <table:table-row table:style-name="ro4">
          <table:table-cell office:value-type="string" table:style-name="ce15">
            <text:p>EL PRODUCTOR, S.L.</text:p>
          </table:table-cell>
          <table:table-cell office:value-type="string" table:style-name="ce24">
            <text:p>B38063954</text:p>
          </table:table-cell>
          <table:table-cell office:value-type="date" office:date-value="2024-04-29T00:00:00" table:style-name="ce3">
            <text:p>29-04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UADERNILLOS CON DISEÑO PARA FERIA DEL LIBRO</text:p>
          </table:table-cell>
          <table:table-cell office:value-type="currency" office:value="285" table:style-name="ce11">
            <text:p>285,00 €</text:p>
          </table:table-cell>
          <table:table-cell office:value-type="currency" office:value="19.95" table:style-name="ce18">
            <text:p>19,95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6-14T00:00:00" table:style-name="ce3">
            <text:p>14-06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DIPLOMAS ACADÉMICOS PARA ACTO DE INGRESO DE EFIDIO ALONSO</text:p>
          </table:table-cell>
          <table:table-cell office:value-type="currency" office:value="10" table:style-name="ce11">
            <text:p>10,00 €</text:p>
          </table:table-cell>
          <table:table-cell office:value-type="currency" office:value="0.7" table:style-name="ce18">
            <text:p>0,70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7">
            <text:p>EMPRESA MIXTA DE AGUAS DE SANTA CRUZ DE TFE, S.A.</text:p>
          </table:table-cell>
          <table:table-cell office:value-type="string" table:style-name="ce24">
            <text:p>A38002929</text:p>
          </table:table-cell>
          <table:table-cell office:value-type="date" office:date-value="2024-05-29T00:00:00" table:style-name="ce3">
            <text:p>29-05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NSUMO AGUA 25/03/24-23/05/24</text:p>
          </table:table-cell>
          <table:table-cell office:value-type="currency" office:value="43.95" table:style-name="ce11">
            <text:p>43,95 €</text:p>
          </table:table-cell>
          <table:table-cell office:value-type="currency" office:value="0.63" table:style-name="ce18">
            <text:p>0,63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ENERGÍA XXI COMERCIALIZADORA DE REFERENCIA, S.L.U.</text:p>
          </table:table-cell>
          <table:table-cell office:value-type="string" table:style-name="ce24">
            <text:p>B82846825</text:p>
          </table:table-cell>
          <table:table-cell office:value-type="date" office:date-value="2024-04-26T00:00:00" table:style-name="ce3">
            <text:p>26-04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3/03/2024-22/04/2024</text:p>
          </table:table-cell>
          <table:table-cell office:value-type="currency" office:value="20.13" table:formula="of:=19.33+0.8" table:style-name="ce11">
            <text:p>20,13 €</text:p>
          </table:table-cell>
          <table:table-cell office:value-type="currency" office:value="0.6399999999999999" table:formula="of:=0.58+0.06" table:style-name="ce18">
            <text:p>0,64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5-30T00:00:00" table:style-name="ce3">
            <text:p>30-05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2/04/2024-26/05/2024</text:p>
          </table:table-cell>
          <table:table-cell office:value-type="currency" office:value="27.43" table:formula="of:=26.53+0.9" table:style-name="ce11">
            <text:p>27,43 €</text:p>
          </table:table-cell>
          <table:table-cell office:value-type="currency" office:value="0.8600000000000001" table:formula="of:=0.8+0.06" table:style-name="ce18">
            <text:p>0,86 €</text:p>
          </table:table-cell>
          <table:table-cell table:number-columns-repeated="16377" table:style-name="ce1"/>
        </table:table-row>
        <table:table-row table:style-name="ro4">
          <table:table-cell table:style-name="ce32"/>
          <table:table-cell table:style-name="ce1"/>
          <table:table-cell office:value-type="date" office:date-value="2024-06-29T00:00:00" table:style-name="ce3">
            <text:p>29-06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6/05/2024-22/06/2024</text:p>
          </table:table-cell>
          <table:table-cell office:value-type="currency" office:value="24.86" table:formula="of:=24.14+0.72" table:style-name="ce11">
            <text:p>24,86 €</text:p>
          </table:table-cell>
          <table:table-cell office:value-type="currency" office:value="0.77" table:formula="of:=0.72+0.05" table:style-name="ce18">
            <text:p>0,77 €</text:p>
          </table:table-cell>
          <table:table-cell table:number-columns-repeated="16377" table:style-name="ce1"/>
        </table:table-row>
        <table:table-row table:style-name="ro6">
          <table:table-cell office:value-type="string" table:style-name="ce15">
            <text:p>EVENTOS LPA, S.C.P.</text:p>
          </table:table-cell>
          <table:table-cell office:value-type="string" table:style-name="ce24">
            <text:p>J56505993</text:p>
          </table:table-cell>
          <table:table-cell office:value-type="date" office:date-value="2024-04-26T00:00:00" table:style-name="ce3">
            <text:p>26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TÉCNICA EN LA ORGANIZACIÓN DEL "II ENCUENTRO CANARIAS Y AMÉRICA" LOS DÍAS 15 Y 16 DE MAYO</text:p>
          </table:table-cell>
          <table:table-cell office:value-type="currency" office:value="10140" table:formula="of:=5410+4730" table:style-name="ce11">
            <text:p>10.140,00 €</text:p>
          </table:table-cell>
          <table:table-cell office:value-type="currency" office:value="378.7" table:style-name="ce18">
            <text:p>378,70 €</text:p>
          </table:table-cell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05-10T00:00:00" table:style-name="ce3">
            <text:p>10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TÉCNICA EN LA ORGANIZACIÓN DE LA PRESENTACIÓN DEL LIBRO "LOS PORTUGUESES EN CANARIAS" EL 22/05/2024</text:p>
          </table:table-cell>
          <table:table-cell office:value-type="currency" office:value="6396.38" table:formula="of:=4837.5+1558.88" table:style-name="ce11">
            <text:p>6.396,38 €</text:p>
          </table:table-cell>
          <table:table-cell office:value-type="currency" office:value="338.63" table:style-name="ce18">
            <text:p>338,63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6-06T00:00:00" table:style-name="ce3">
            <text:p>06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TÉCNICA DEL ACTO DE INGRESO DE ELFIDIO ALONSO EL 14/06/2024</text:p>
          </table:table-cell>
          <table:table-cell office:value-type="currency" office:value="8600" table:formula="of:=5077.15+3522.85" table:style-name="ce11">
            <text:p>8.600,00 €</text:p>
          </table:table-cell>
          <table:table-cell office:value-type="currency" office:value="355.4" table:style-name="ce18">
            <text:p>355,40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FERNANDO GÓMEZ AGUILERA</text:p>
          </table:table-cell>
          <table:table-cell office:value-type="string" table:style-name="ce13">
            <text:p>13906725M</text:p>
          </table:table-cell>
          <table:table-cell office:value-type="date" office:date-value="2024-06-03T00:00:00" table:style-name="ce3">
            <text:p>03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LA FICHA DE LEANDRO PERDOMO PARA "ARCHIPIÉLAGO DE LETRAS" EN LA WEB</text:p>
          </table:table-cell>
          <table:table-cell office:value-type="currency" office:value="150" table:style-name="ce11">
            <text:p>150,00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5">
            <text:p>GOOGLE COMMERCE LIMITED</text:p>
          </table:table-cell>
          <table:table-cell office:value-type="string" table:style-name="ce24">
            <text:p>N0072508E</text:p>
          </table:table-cell>
          <table:table-cell office:value-type="date" office:date-value="2024-04-16T00:00:00" table:style-name="ce3">
            <text:p>16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ABRIL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5-16T00:00:00" table:style-name="ce3">
            <text:p>16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MAY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6-16T00:00:00" table:style-name="ce3">
            <text:p>16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JUNI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GRUPO LUJÁN 46, S.L.</text:p>
          </table:table-cell>
          <table:table-cell office:value-type="string" table:style-name="ce24">
            <text:p>B67132662</text:p>
          </table:table-cell>
          <table:table-cell office:value-type="date" office:date-value="2024-05-16T00:00:00" table:style-name="ce3">
            <text:p>16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 DE ACADÉMICOS PARA REALIZACIÓN DE CHARLAS EN IES VARIOS</text:p>
          </table:table-cell>
          <table:table-cell office:value-type="currency" office:value="457" table:style-name="ce11">
            <text:p>457,00 €</text:p>
          </table:table-cell>
          <table:table-cell office:value-type="currency" office:value="13.71" table:style-name="ce18">
            <text:p>13,71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5-01T00:00:00" table:style-name="ce3">
            <text:p>01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 DE ACADÉMICOS PARA REALIZACIÓN DE CHARLAS EN IES VARIOS DURANTE MARZO</text:p>
          </table:table-cell>
          <table:table-cell office:value-type="currency" office:value="178" table:style-name="ce11">
            <text:p>178,00 €</text:p>
          </table:table-cell>
          <table:table-cell office:value-type="currency" office:value="5.34" table:style-name="ce18">
            <text:p>5,34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JUAN CARLOS MARTÍNEZ SÁNCHEZ (NEXEO)</text:p>
          </table:table-cell>
          <table:table-cell office:value-type="string" table:style-name="ce24">
            <text:p>54163000R</text:p>
          </table:table-cell>
          <table:table-cell office:value-type="date" office:date-value="2024-05-27T00:00:00" table:style-name="ce3">
            <text:p>27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SEÑO DE CARTEL Y PROGRAMA PARA "II ENCUENTRO CANARIAS Y AMÉRICA" Y PUBLICIDAD DIGITAL</text:p>
          </table:table-cell>
          <table:table-cell office:value-type="currency" office:value="287" table:style-name="ce11">
            <text:p>287,00 €</text:p>
          </table:table-cell>
          <table:table-cell table:style-name="ce18"/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06-04T00:00:00" table:style-name="ce3">
            <text:p>04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PORTAJE FOTOGRÁFICO DE LA PRESENTACIÓN DEL LIBRO "ANTOLOGÍA DE CHONA MADERA" EL 31/05/2024 Y PUBLICIDAD DIGITAL DEL EVENTO</text:p>
          </table:table-cell>
          <table:table-cell office:value-type="currency" office:value="243" table:style-name="ce11">
            <text:p>243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JUAN ROSA E HIJOS, S.A. (HOTEL LANCELOT)</text:p>
          </table:table-cell>
          <table:table-cell office:value-type="string" table:style-name="ce24">
            <text:p>A35221621</text:p>
          </table:table-cell>
          <table:table-cell office:value-type="date" office:date-value="2024-05-06T00:00:00" table:style-name="ce3">
            <text:p>06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LOJAMIENTO DE HUMBERTO HERNÁNDEZ PARA PARTICIPACIÓN EN FERIA DEL LIBRO DE LANZAROTE</text:p>
          </table:table-cell>
          <table:table-cell office:value-type="currency" office:value="74.77" table:style-name="ce11">
            <text:p>74,77 €</text:p>
          </table:table-cell>
          <table:table-cell office:value-type="currency" office:value="5.23" table:style-name="ce18">
            <text:p>5,23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5-05T00:00:00" table:style-name="ce3">
            <text:p>05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ETAS DE HUMBERTO PARA PARTICIPACIÓN EN LA FERIA DEL LIBRO DE LANZAROTE</text:p>
          </table:table-cell>
          <table:table-cell office:value-type="currency" office:value="19.63" table:style-name="ce11">
            <text:p>19,63 €</text:p>
          </table:table-cell>
          <table:table-cell office:value-type="currency" office:value="1.37" table:style-name="ce18">
            <text:p>1,37 €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LETICIA GONZÁLEZ SUÁREZ</text:p>
          </table:table-cell>
          <table:table-cell office:value-type="string" table:style-name="ce24">
            <text:p>78709152R</text:p>
          </table:table-cell>
          <table:table-cell office:value-type="date" office:date-value="2024-05-03T00:00:00" table:style-name="ce3">
            <text:p>03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A LA COMISIÓN DE LITERATURA, ACTUALIZACIÓN DE CONTENIDOS WEB, DIFUSIÓN EN REDES Y TRABAJOS DE GABINETE</text:p>
          </table:table-cell>
          <table:table-cell office:value-type="currency" office:value="2500" table:style-name="ce11">
            <text:p>2.500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6-03T00:00:00" table:style-name="ce3">
            <text:p>03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ORGANIZACIÓN, GESTIÓN Y SEGUIMIENTO DE LAS CHARLAS EDUCATIVAS DEL CURSO 23/24</text:p>
          </table:table-cell>
          <table:table-cell office:value-type="currency" office:value="1095" table:style-name="ce11">
            <text:p>1.095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6-25T00:00:00" table:style-name="ce3">
            <text:p>25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ORGANIZACIÓN Y GESTIÓN DE INTERVENCIONES DE ACADÉMICOS EN LA RADIO PÚBLICA</text:p>
          </table:table-cell>
          <table:table-cell office:value-type="currency" office:value="1250" table:style-name="ce11">
            <text:p>1.250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LITOGRAFÍA A. ROMERO, S.L.</text:p>
          </table:table-cell>
          <table:table-cell office:value-type="string" table:style-name="ce24">
            <text:p>B38001905</text:p>
          </table:table-cell>
          <table:table-cell office:value-type="date" office:date-value="2024-04-16T00:00:00" table:style-name="ce3">
            <text:p>16-04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PRODUCCIÓN E IMPRESIÓN DE 700 EJEMPLARES DE "LOS PORTUGUESES EN CANARIAS. PORTUGUESISMOS"</text:p>
          </table:table-cell>
          <table:table-cell office:value-type="currency" office:value="10495.8" table:style-name="ce11">
            <text:p>10.495,8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5">
            <text:p>MIGUEL ÁNGEL CORREA NEGRÍN</text:p>
          </table:table-cell>
          <table:table-cell office:value-type="string" table:style-name="ce24">
            <text:p>43779574V</text:p>
          </table:table-cell>
          <table:table-cell office:value-type="date" office:date-value="2024-04-19T00:00:00" table:style-name="ce3">
            <text:p>19-04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LONAS PARA LIBROS Y MARCALIBROS</text:p>
          </table:table-cell>
          <table:table-cell office:value-type="currency" office:value="391" table:style-name="ce11">
            <text:p>391,00 €</text:p>
          </table:table-cell>
          <table:table-cell office:value-type="currency" office:value="27.37" table:style-name="ce18">
            <text:p>27,37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4-30T00:00:00" table:style-name="ce3">
            <text:p>30-04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BOLSAS DE PAPEL</text:p>
          </table:table-cell>
          <table:table-cell office:value-type="currency" office:value="329.6" table:style-name="ce11">
            <text:p>329,60 €</text:p>
          </table:table-cell>
          <table:table-cell office:value-type="currency" office:value="23.07" table:style-name="ce18">
            <text:p>23,07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PAULA FUENTES SOTO</text:p>
          </table:table-cell>
          <table:table-cell office:value-type="string" table:style-name="ce13">
            <text:p>78494220G<text:s/></text:p>
          </table:table-cell>
          <table:table-cell office:value-type="date" office:date-value="2024-05-15T00:00:00" table:style-name="ce3">
            <text:p>15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ERVICIO DE FOTOGRAFÍA PARA "II ENCUENTRO CANARIAS Y AMÉRICA"</text:p>
          </table:table-cell>
          <table:table-cell office:value-type="currency" office:value="170" table:style-name="ce11">
            <text:p>170,00 €</text:p>
          </table:table-cell>
          <table:table-cell table:style-name="ce18"/>
          <table:table-cell table:number-columns-repeated="16377"/>
        </table:table-row>
        <table:table-row table:style-name="ro6">
          <table:table-cell office:value-type="string" table:style-name="ce15">
            <text:p>QUIRÓN PREVENCIÓN, S.L.</text:p>
          </table:table-cell>
          <table:table-cell office:value-type="string" table:style-name="ce24">
            <text:p>B64076482</text:p>
          </table:table-cell>
          <table:table-cell office:value-type="date" office:date-value="2024-06-21T00:00:00" table:style-name="ce3">
            <text:p>21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SPECIALIDADES TÉCNICAS, MEDICINA DEL TRABAJO, RECONOCIMIENTOS PREFACTURADOS DEL 01/07/2024 AL 30/06/2025</text:p>
          </table:table-cell>
          <table:table-cell office:value-type="currency" office:value="468.88" table:formula="of:=62.94+405.94" table:style-name="ce11">
            <text:p>468,88 €</text:p>
          </table:table-cell>
          <table:table-cell office:value-type="currency" office:value="28.42" table:style-name="ce18">
            <text:p>28,42 €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RAQUEL SUÁREZ ÁLVAREZ (LA ALPISPA)</text:p>
          </table:table-cell>
          <table:table-cell office:value-type="string" table:style-name="ce24">
            <text:p>45362834A</text:p>
          </table:table-cell>
          <table:table-cell office:value-type="date" office:date-value="2024-04-23T00:00:00" table:style-name="ce3">
            <text:p>23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TELDE DEL 17/04/2024 AL 21/04/2024 (CONTRATACIÓN PERSONAL, DIETAS, FOTOS Y PROPAGANDA)</text:p>
          </table:table-cell>
          <table:table-cell office:value-type="currency" office:value="900" table:style-name="ce11">
            <text:p>900,00 €</text:p>
          </table:table-cell>
          <table:table-cell office:value-type="currency" office:value="63" table:style-name="ce18">
            <text:p>63,00 €</text:p>
          </table:table-cell>
          <table:table-cell table:number-columns-repeated="16377"/>
        </table:table-row>
        <table:table-row table:style-name="ro7">
          <table:table-cell table:style-name="ce15"/>
          <table:table-cell table:style-name="ce13"/>
          <table:table-cell office:value-type="date" office:date-value="2024-04-29T00:00:00" table:style-name="ce3">
            <text:p>29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SANTA CRUZ DE LA PALMA DEL 22/04/2024 AL 27/04/2024 (CONTRATACIÓN PERSONAL, DIETAS, FOTOS Y PROPAGANDA)</text:p>
          </table:table-cell>
          <table:table-cell office:value-type="currency" office:value="900" table:style-name="ce11">
            <text:p>900,00 €</text:p>
          </table:table-cell>
          <table:table-cell office:value-type="currency" office:value="63" table:style-name="ce18">
            <text:p>63,00 €</text:p>
          </table:table-cell>
          <table:table-cell table:number-columns-repeated="16377"/>
        </table:table-row>
        <table:table-row table:style-name="ro7">
          <table:table-cell table:style-name="ce15"/>
          <table:table-cell table:style-name="ce13"/>
          <table:table-cell office:value-type="date" office:date-value="2024-05-06T00:00:00" table:style-name="ce3">
            <text:p>06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TEGUISE (LANZAROTE) DEL 02/05/2024 AL 05/05/2024 (CONTRATACIÓN PERSONAL, DIETAS, FOTOS Y PROPAGANDA)</text:p>
          </table:table-cell>
          <table:table-cell office:value-type="currency" office:value="900" table:style-name="ce11">
            <text:p>900,00 €</text:p>
          </table:table-cell>
          <table:table-cell office:value-type="currency" office:value="63" table:style-name="ce18">
            <text:p>63,00 €</text:p>
          </table:table-cell>
          <table:table-cell table:number-columns-repeated="16377"/>
        </table:table-row>
        <table:table-row table:style-name="ro7">
          <table:table-cell table:style-name="ce15"/>
          <table:table-cell table:style-name="ce13"/>
          <table:table-cell office:value-type="date" office:date-value="2024-05-06T00:00:00" table:style-name="ce3">
            <text:p>06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SANTA CRUZ DE TENERIFE DEL 01/05/2024 AL 05/05/2024 (CONTRATACIÓN PERSONAL, DIETAS, FOTOS Y PROPAGANDA)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style-name="ce18">
            <text:p>70,00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5-28T00:00:00" table:style-name="ce3">
            <text:p>28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ACHÉ DE LOS MÚSICOS Y ARTISTAS DEL II ENCUENTRO CANARIAS Y AMÉRICA</text:p>
          </table:table-cell>
          <table:table-cell office:value-type="currency" office:value="2100" table:style-name="ce11">
            <text:p>2.100,00 €</text:p>
          </table:table-cell>
          <table:table-cell office:value-type="currency" office:value="147" table:style-name="ce18">
            <text:p>147,00 €</text:p>
          </table:table-cell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06-04T00:00:00" table:style-name="ce3">
            <text:p>04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LAS PALMAS DE GC DEL 29/05/2024 AL 02/06/2024 (CONTRATACIÓN PERSONAL, DIETAS, FOTOS Y PROPAGANDA)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style-name="ce18">
            <text:p>70,00 €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SARAI CRUZ VENTURA</text:p>
          </table:table-cell>
          <table:table-cell office:value-type="string" table:style-name="ce24">
            <text:p>54077392E</text:p>
          </table:table-cell>
          <table:table-cell office:value-type="date" office:date-value="2024-05-30T00:00:00" table:style-name="ce3">
            <text:p>30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VISIÓN DE 12 TRANSLITERACIONES DE ENTREVISTAS Y ASISTENCIA TÉCNICA DURANTE LA FASE II DEL PROYECTO CORPECÁN EN LA ISLA DE TENERIFE</text:p>
          </table:table-cell>
          <table:table-cell office:value-type="currency" office:value="3030" table:style-name="ce11">
            <text:p>3.030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SPANISH STYLE, S.L. (HOLIDAY TIME HOTEL)</text:p>
          </table:table-cell>
          <table:table-cell office:value-type="string" table:style-name="ce13">
            <text:p>B38042180</text:p>
          </table:table-cell>
          <table:table-cell office:value-type="date" office:date-value="2024-04-25T00:00:00" table:style-name="ce3">
            <text:p>25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LOJAMIENTO EN HOTEL EN TENERIFE DE CARMEN DÍAZ ALAYÓN PARA PRESENTACIÓN LIBRO "PORTUGUESISMOS"</text:p>
          </table:table-cell>
          <table:table-cell office:value-type="currency" office:value="84.11" table:style-name="ce11">
            <text:p>84,11 €</text:p>
          </table:table-cell>
          <table:table-cell office:value-type="currency" office:value="5.89" table:style-name="ce18">
            <text:p>5,89 €</text:p>
          </table:table-cell>
          <table:table-cell table:number-columns-repeated="16377"/>
        </table:table-row>
        <table:table-row table:style-name="ro4">
          <table:table-cell office:value-type="string" table:style-name="ce17">
            <text:p>TELEFÓNICA DE ESPAÑA, S.A.U.</text:p>
          </table:table-cell>
          <table:table-cell office:value-type="string" table:style-name="ce13">
            <text:p>A82018474</text:p>
          </table:table-cell>
          <table:table-cell office:value-type="date" office:date-value="2024-04-13T00:00:00" table:style-name="ce2">
            <text:p>13-04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2/24-17/03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4-13T00:00:00" table:style-name="ce2">
            <text:p>13-04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2/24-17/03/24</text:p>
          </table:table-cell>
          <table:table-cell office:value-type="currency" office:value="56.76" table:style-name="ce11">
            <text:p>56,76 €</text:p>
          </table:table-cell>
          <table:table-cell office:value-type="currency" office:value="3.97" table:style-name="ce18">
            <text:p>3,97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5-13T00:00:00" table:style-name="ce2">
            <text:p>13-05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3/24-17/04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5-13T00:00:00" table:style-name="ce2">
            <text:p>13-05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3/24-17/04/24</text:p>
          </table:table-cell>
          <table:table-cell office:value-type="currency" office:value="52.8" table:style-name="ce11">
            <text:p>52,80 €</text:p>
          </table:table-cell>
          <table:table-cell office:value-type="currency" office:value="3.7" table:style-name="ce18">
            <text:p>3,70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6-13T00:00:00" table:style-name="ce2">
            <text:p>13-06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4/24-17/05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6-13T00:00:00" table:style-name="ce2">
            <text:p>13-06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4/24-17/05/24</text:p>
          </table:table-cell>
          <table:table-cell office:value-type="currency" office:value="53.03" table:style-name="ce11">
            <text:p>53,03 €</text:p>
          </table:table-cell>
          <table:table-cell office:value-type="currency" office:value="3.71" table:style-name="ce18">
            <text:p>3,71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TRAMPOLÍN SOLIDARIO, S.L.U.</text:p>
          </table:table-cell>
          <table:table-cell office:value-type="string" table:style-name="ce24">
            <text:p>B76562172</text:p>
          </table:table-cell>
          <table:table-cell office:value-type="date" office:date-value="2024-04-21T00:00:00" table:style-name="ce3">
            <text:p>21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TRABAJOS DE MANTENIMIENTO DE JARDINERÍA Y ARREGLO DEL SISTEMA DE REGADÍO</text:p>
          </table:table-cell>
          <table:table-cell office:value-type="currency" office:value="235" table:style-name="ce11">
            <text:p>235,00 €</text:p>
          </table:table-cell>
          <table:table-cell office:value-type="currency" office:value="16.45" table:style-name="ce18">
            <text:p>16,45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VIAJES EL CORTE INGLÉS, S.A.</text:p>
          </table:table-cell>
          <table:table-cell office:value-type="string" table:style-name="ce24">
            <text:p>A28229813</text:p>
          </table:table-cell>
          <table:table-cell office:value-type="date" office:date-value="2024-04-30T00:00:00" table:style-name="ce3">
            <text:p>30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S PARA VIAJES DE ACADÉMICOS PARA REALIZACIÓN DE CHARLAS Y ASISTENCIA A FERIA DEL LIBRO</text:p>
          </table:table-cell>
          <table:table-cell office:value-type="currency" office:value="460.6" table:formula="of:=449.24+11.36" table:style-name="ce11">
            <text:p>460,60 €</text:p>
          </table:table-cell>
          <table:table-cell office:value-type="currency" office:value="0.79" table:style-name="ce18">
            <text:p>0,79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5-31T00:00:00" table:style-name="ce3">
            <text:p>31-05-24</text:p>
          </table:table-cell>
          <table:table-cell office:value-type="string" table:style-name="ce4">
            <text:p>RECTIFICATIVA</text:p>
          </table:table-cell>
          <table:table-cell office:value-type="string" table:style-name="ce6">
            <text:p>ABONO DEL BILLETE DE MANUEL TORRES STINGA CORRESPONDIENTE A LA FACTURA 09345012125C</text:p>
          </table:table-cell>
          <table:table-cell office:value-type="currency" office:value="-72.569999999999993" table:style-name="ce11">
            <text:p>-72,57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5-31T00:00:00" table:style-name="ce3">
            <text:p>31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 PARA ANTONIO GONZÁLEZ VIÉITEZ PARA REALIZACIÓN DE CHARLAS<text:s/></text:p>
          </table:table-cell>
          <table:table-cell office:value-type="currency" office:value="49.97" table:formula="of:=48.55+1.42" table:style-name="ce11">
            <text:p>49,97 €</text:p>
          </table:table-cell>
          <table:table-cell office:value-type="currency" office:value="0.1" table:style-name="ce18">
            <text:p>0,10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6-30T00:00:00" table:style-name="ce3">
            <text:p>30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S PARA ACADÉMICOS PARA REUNIÓN EN GRAN CANARIA</text:p>
          </table:table-cell>
          <table:table-cell office:value-type="currency" office:value="106.33" table:style-name="ce11">
            <text:p>106,33 €</text:p>
          </table:table-cell>
          <table:table-cell table:style-name="ce18"/>
          <table:table-cell table:number-columns-repeated="16377"/>
        </table:table-row>
        <table:table-row table:style-name="ro6">
          <table:table-cell office:value-type="string" table:style-name="ce15">
            <text:p>VIAJES NACIENTES, S.L.</text:p>
          </table:table-cell>
          <table:table-cell office:value-type="string" table:style-name="ce13">
            <text:p>B38773495<text:s/></text:p>
          </table:table-cell>
          <table:table-cell office:value-type="date" office:date-value="2024-04-09T00:00:00" table:style-name="ce3">
            <text:p>09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S DE AVIÓN PARA ANTONIO GONZÁLEZ DÍAZ PARA DESPLAZAMIENTOS ENTRE LA PALMA Y EL HIERRO DENTRO DEL PROYECTO CORPECÁN EL 22 Y 25 DE ABRIL<text:s/></text:p>
          </table:table-cell>
          <table:table-cell office:value-type="currency" office:value="76.58" table:style-name="ce11">
            <text:p>76,58 €</text:p>
          </table:table-cell>
          <table:table-cell table:style-name="ce18"/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05-13T00:00:00" table:style-name="ce3">
            <text:p>13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S DE AVIÓN PARA ANTONIO GONZÁLEZ DÍAZ PARA DESPLAZAMIENTOS ENTRE LA PALMA Y EL HIERRO DENTRO DEL PROYECTO CORPECÁN EL 29 DE MAYO Y 1 DE JUNIO</text:p>
          </table:table-cell>
          <table:table-cell office:value-type="currency" office:value="78.33" table:style-name="ce11">
            <text:p>78,33 €</text:p>
          </table:table-cell>
          <table:table-cell table:style-name="ce18"/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06-03T00:00:00" table:style-name="ce3">
            <text:p>03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S DE AVIÓN PARA ANTONIO GONZÁLEZ DÍAZ PARA DESPLAZAMIENTOS ENTRE LA PALMA Y EL HIERRO DENTRO DEL PROYECTO CORPECÁN EL 8 DE JUNIO</text:p>
          </table:table-cell>
          <table:table-cell office:value-type="currency" office:value="105.83" table:style-name="ce11">
            <text:p>105,83 €</text:p>
          </table:table-cell>
          <table:table-cell table:style-name="ce18"/>
          <table:table-cell table:number-columns-repeated="16377"/>
        </table:table-row>
        <table:table-row table:style-name="ro7">
          <table:table-cell table:style-name="ce15"/>
          <table:table-cell table:style-name="ce13"/>
          <table:table-cell office:value-type="date" office:date-value="2024-06-04T00:00:00" table:style-name="ce3">
            <text:p>04-06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TASA DE CAMBIO DE FECHA DE LOS BILLETES DE AVIÓN PARA ANTONIO GONZÁLEZ DÍAZ PARA DESPLAZAMIENTOS ENTRE LA PALMA Y EL HIERRO DENTRO DEL PROYECTO CORPECÁN</text:p>
          </table:table-cell>
          <table:table-cell office:value-type="currency" office:value="30.31" table:style-name="ce11">
            <text:p>30,31 €</text:p>
          </table:table-cell>
          <table:table-cell table:style-name="ce18"/>
          <table:table-cell table:number-columns-repeated="16377"/>
        </table:table-row>
        <table:table-row table:style-name="ro6">
          <table:table-cell office:value-type="string" table:style-name="ce15">
            <text:p>YERAY MARRERO DEL PINO</text:p>
          </table:table-cell>
          <table:table-cell office:value-type="string" table:style-name="ce24">
            <text:p>78701369S</text:p>
          </table:table-cell>
          <table:table-cell office:value-type="date" office:date-value="2024-04-30T00:00:00" table:style-name="ce3">
            <text:p>30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S VARIOS EN TAXI PARA LAS CHARLAS DE ACADÉMICOS DENTRO DEL PROYECTO "CHARLAS SOBRE EL ESPAÑOL Y LA LITERATURA…" DEL CURSO 2023/2024</text:p>
          </table:table-cell>
          <table:table-cell office:value-type="currency" office:value="690" table:style-name="ce11">
            <text:p>690,00 €</text:p>
          </table:table-cell>
          <table:table-cell office:value-type="currency" office:value="20.7" table:style-name="ce18">
            <text:p>20,70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4-30T00:00:00" table:style-name="ce3">
            <text:p>30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S EN TAXI DEL PRESIDENTE PARA PRESENTACIÓN EN LA FERIA DEL LIBRO DE LANZAROTE</text:p>
          </table:table-cell>
          <table:table-cell office:value-type="currency" office:value="60" table:style-name="ce11">
            <text:p>60,00 €</text:p>
          </table:table-cell>
          <table:table-cell office:value-type="currency" office:value="1.8" table:style-name="ce18">
            <text:p>1,80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5-31T00:00:00" table:style-name="ce3">
            <text:p>31-05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ESPLAZAMIENTO EN TAXI PARA FERIA DEL LIBRO DE TENERIFE</text:p>
          </table:table-cell>
          <table:table-cell office:value-type="currency" office:value="60" table:style-name="ce11">
            <text:p>60,00 €</text:p>
          </table:table-cell>
          <table:table-cell office:value-type="currency" office:value="1.8" table:style-name="ce18">
            <text:p>1,80 €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YURENA GONZÁLEZ HERRERA</text:p>
          </table:table-cell>
          <table:table-cell office:value-type="string" table:style-name="ce13">
            <text:p>78567111P</text:p>
          </table:table-cell>
          <table:table-cell office:value-type="date" office:date-value="2024-04-23T00:00:00" table:style-name="ce3">
            <text:p>23-04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FICHA PARA DOLORES CAMPOS-HERRERO PARA EL "ARCHIPIÉLAGO DE LAS LETRAS" EN EL PORTAL WEB</text:p>
          </table:table-cell>
          <table:table-cell office:value-type="currency" office:value="150" table:style-name="ce11">
            <text:p>150,00 €</text:p>
          </table:table-cell>
          <table:table-cell table:style-name="ce18"/>
          <table:table-cell table:number-columns-repeated="16377"/>
        </table:table-row>
        <table:table-row table:style-name="ro2">
          <table:table-cell table:style-name="ce15"/>
          <table:table-cell table:style-name="ce13"/>
          <table:table-cell table:style-name="ce3"/>
          <table:table-cell table:style-name="ce4"/>
          <table:table-cell table:style-name="ce26"/>
          <table:table-cell table:style-name="ce11"/>
          <table:table-cell table:style-name="ce18"/>
          <table:table-cell table:number-columns-repeated="16377"/>
        </table:table-row>
        <table:table-row table:style-name="ro2">
          <table:table-cell office:value-type="string" table:number-columns-spanned="5" table:number-rows-spanned="1" table:style-name="ce35">
            <text:p>TOTAL CONTRATOS DE ADJUDICACIÓN DIRECTA 2º TRIMESTRE DE 2024</text:p>
          </table:table-cell>
          <table:covered-table-cell table:number-columns-repeated="4"/>
          <table:table-cell office:value-type="currency" office:value="76460.599999999991" table:formula="of:=SUM([.F4:.F74])" table:style-name="ce14">
            <text:p>76.460,60 €</text:p>
          </table:table-cell>
          <table:table-cell table:style-name="ce20"/>
          <table:table-cell table:number-columns-repeated="16377"/>
        </table:table-row>
        <table:table-row table:number-rows-repeated="1048501" table:style-name="ro4">
          <table:table-cell table:number-columns-repeated="16384"/>
        </table:table-row>
      </table:table>
      <table:table table:name="3_º_Trimestre" table:style-name="ta2">
        <table:table-column table:style-name="co1" table:default-cell-style-name="ce5"/>
        <table:table-column table:style-name="co2" table:default-cell-style-name="ce13"/>
        <table:table-column table:style-name="co3" table:default-cell-style-name="ce3"/>
        <table:table-column table:style-name="co4" table:default-cell-style-name="ce4"/>
        <table:table-column table:style-name="co5" table:default-cell-style-name="ce6"/>
        <table:table-column table:style-name="co6" table:default-cell-style-name="ce11"/>
        <table:table-column table:style-name="co7" table:default-cell-style-name="ce11"/>
        <table:table-column table:style-name="co7" table:number-columns-repeated="16377" table:default-cell-style-name="ce1"/>
        <table:table-row table:style-name="ro1">
          <table:table-cell office:value-type="string" table:number-columns-spanned="7" table:number-rows-spanned="1" table:style-name="ce30">
            <text:p>FUNDACIÓN CANARIA ACADEMIA CANARIA DE LA LENGUA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35">
            <text:p>REGISTRO DE CONTRATOS DE ADJUDICACIÓN DIRECTA DEL 3º TRIMESTRE 2024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style-name="ce10">
            <text:p>ADJUDICATARIO</text:p>
          </table:table-cell>
          <table:table-cell office:value-type="string" table:style-name="ce9">
            <text:p>CIF</text:p>
          </table:table-cell>
          <table:table-cell office:value-type="string" table:style-name="ce9">
            <text:p>FECHA FACTURA</text:p>
          </table:table-cell>
          <table:table-cell office:value-type="string" table:style-name="ce9">
            <text:p>TIPO CONTRATO</text:p>
          </table:table-cell>
          <table:table-cell office:value-type="string" table:style-name="ce9">
            <text:p>OBJETO CONTRATO<text:s/></text:p>
          </table:table-cell>
          <table:table-cell office:value-type="string" table:style-name="ce12">
            <text:p>IMPORTE ADJUDICADO</text:p>
          </table:table-cell>
          <table:table-cell office:value-type="string" table:style-name="ce12">
            <text:p>IGIC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AGAPEA CANARIAS, S.L.</text:p>
          </table:table-cell>
          <table:table-cell office:value-type="string" table:style-name="ce13">
            <text:p>B38993754</text:p>
          </table:table-cell>
          <table:table-cell office:value-type="date" office:date-value="2024-09-04T00:00:00" table:style-name="ce3">
            <text:p>04-09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2 EJEMPLARES DE "DICCIONARIO DE PASTOR"</text:p>
          </table:table-cell>
          <table:table-cell office:value-type="currency" office:value="38" table:style-name="ce11">
            <text:p>38,00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5">
            <text:p>AIXACORPORE, S.L.</text:p>
          </table:table-cell>
          <table:table-cell office:value-type="string" table:style-name="ce13">
            <text:p>B38741625</text:p>
          </table:table-cell>
          <table:table-cell office:value-type="date" office:date-value="2024-07-30T00:00:00" table:style-name="ce3">
            <text:p>30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ONTRATO DE INSCRIPCIÓN DE MARCAS 2024</text:p>
          </table:table-cell>
          <table:table-cell office:value-type="currency" office:value="40" table:style-name="ce11">
            <text:p>40,00 €</text:p>
          </table:table-cell>
          <table:table-cell office:value-type="currency" office:value="2.8" table:style-name="ce18">
            <text:p>2,80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ARMANDO LORENZO MENÉNDEZ</text:p>
          </table:table-cell>
          <table:table-cell office:value-type="string" table:style-name="ce13">
            <text:p>45375489P</text:p>
          </table:table-cell>
          <table:table-cell office:value-type="date" office:date-value="2024-07-03T00:00:00" table:style-name="ce3">
            <text:p>03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TRANSLITERACIÓN ENTREVISTAS DENTRO DE LA FASE II DEL PROYECTO CORPECÁN</text:p>
          </table:table-cell>
          <table:table-cell office:value-type="currency" office:value="3432" table:style-name="ce11">
            <text:p>3.432,00 €</text:p>
          </table:table-cell>
          <table:table-cell table:style-name="ce18"/>
          <table:table-cell table:number-columns-repeated="16365" table:style-name="ce1"/>
          <table:table-cell table:style-name="ce2"/>
          <table:table-cell table:number-columns-repeated="11"/>
        </table:table-row>
        <table:table-row table:style-name="ro5">
          <table:table-cell office:value-type="string" table:style-name="ce16">
            <text:p>BLASCO Y GONZÁLEZ, S.L.P.</text:p>
          </table:table-cell>
          <table:table-cell office:value-type="string" table:style-name="ce23">
            <text:p>B76531953</text:p>
          </table:table-cell>
          <table:table-cell office:value-type="date" office:date-value="2024-07-18T00:00:00" table:style-name="ce3">
            <text:p>18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JULIO Y ELABORACIÓN DE MODELO 111 DEL 2º TRIMESTRE</text:p>
          </table:table-cell>
          <table:table-cell office:value-type="currency" office:value="145" table:style-name="ce11">
            <text:p>145,00 €</text:p>
          </table:table-cell>
          <table:table-cell office:value-type="currency" office:value="10.15" table:style-name="ce18">
            <text:p>10,15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08-20T00:00:00" table:style-name="ce3">
            <text:p>20-08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AGOSTO</text:p>
          </table:table-cell>
          <table:table-cell office:value-type="currency" office:value="86" table:style-name="ce11">
            <text:p>86,00 €</text:p>
          </table:table-cell>
          <table:table-cell office:value-type="currency" office:value="6.02" table:style-name="ce18">
            <text:p>6,02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09-23T00:00:00" table:style-name="ce3">
            <text:p>23-09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SEPTIEMBRE</text:p>
          </table:table-cell>
          <table:table-cell office:value-type="currency" office:value="86" table:style-name="ce11">
            <text:p>86,00 €</text:p>
          </table:table-cell>
          <table:table-cell office:value-type="currency" office:value="6.02" table:style-name="ce18">
            <text:p>6,02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CARLOS GUSTAVO MARTÍN PÉREZ</text:p>
          </table:table-cell>
          <table:table-cell office:value-type="string" table:style-name="ce13">
            <text:p>78565739Q</text:p>
          </table:table-cell>
          <table:table-cell office:value-type="date" office:date-value="2024-07-03T00:00:00" table:style-name="ce3">
            <text:p>03-07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CREACIÓN DE ESQUELETO INTERNO Y PLANTILLAS PARA PUBLICACIÓN DE FORMA AUTÓNOMA</text:p>
          </table:table-cell>
          <table:table-cell office:value-type="currency" office:value="3175" table:formula="of:=1587.94+1587.06" table:style-name="ce11">
            <text:p>3.175,00 €</text:p>
          </table:table-cell>
          <table:table-cell table:style-name="ce19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7-24T00:00:00" table:style-name="ce3">
            <text:p>24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SEÑO DE PLANTILLA WEB PARA MIEMBROS COLABORADORES Y ACTUALIZACIÓN DE JUEGOS WEB</text:p>
          </table:table-cell>
          <table:table-cell office:value-type="currency" office:value="327.06" table:style-name="ce11">
            <text:p>327,06 €</text:p>
          </table:table-cell>
          <table:table-cell table:style-name="ce19"/>
          <table:table-cell table:number-columns-repeated="16377" table:style-name="ce1"/>
        </table:table-row>
        <table:table-row table:style-name="ro4">
          <table:table-cell office:value-type="string" table:style-name="ce15">
            <text:p>CARPIN COURIER, S.L. (MRW)</text:p>
          </table:table-cell>
          <table:table-cell office:value-type="string" table:style-name="ce24">
            <text:p>B38444287</text:p>
          </table:table-cell>
          <table:table-cell office:value-type="date" office:date-value="2024-07-31T00:00:00" table:style-name="ce3">
            <text:p>31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191.93" table:style-name="ce11">
            <text:p>191,93 €</text:p>
          </table:table-cell>
          <table:table-cell office:value-type="currency" office:value="5.76" table:style-name="ce18">
            <text:p>5,76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8-31T00:00:00" table:style-name="ce3">
            <text:p>31-08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69.52" table:style-name="ce11">
            <text:p>69,52 €</text:p>
          </table:table-cell>
          <table:table-cell office:value-type="currency" office:value="2.09" table:style-name="ce18">
            <text:p>2,09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9-30T00:00:00" table:style-name="ce3">
            <text:p>30-09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73.75" table:style-name="ce11">
            <text:p>73,75 €</text:p>
          </table:table-cell>
          <table:table-cell office:value-type="currency" office:value="2.21" table:style-name="ce18">
            <text:p>2,21 €</text:p>
          </table:table-cell>
          <table:table-cell table:style-name="ce1"/>
          <table:table-cell table:style-name="ce7"/>
          <table:table-cell table:number-columns-repeated="16363"/>
          <table:table-cell table:number-columns-repeated="12" table:style-name="ce1"/>
        </table:table-row>
        <table:table-row table:style-name="ro4">
          <table:table-cell office:value-type="string" table:style-name="ce15">
            <text:p>DRAGO CARPETERÍA, S.L.</text:p>
          </table:table-cell>
          <table:table-cell office:value-type="string" table:style-name="ce24">
            <text:p>B38409652</text:p>
          </table:table-cell>
          <table:table-cell office:value-type="date" office:date-value="2024-07-09T00:00:00" table:style-name="ce3">
            <text:p>09-07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ROLL UP Y CARTEL PVC PARA OFICINA</text:p>
          </table:table-cell>
          <table:table-cell office:value-type="currency" office:value="143" table:style-name="ce11">
            <text:p>143,00 €</text:p>
          </table:table-cell>
          <table:table-cell office:value-type="currency" office:value="10.01" table:style-name="ce18">
            <text:p>10,01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08-05T00:00:00" table:style-name="ce3">
            <text:p>05-08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PEGATINAS PARA INVENTARIO</text:p>
          </table:table-cell>
          <table:table-cell office:value-type="currency" office:value="72" table:style-name="ce11">
            <text:p>72,00 €</text:p>
          </table:table-cell>
          <table:table-cell office:value-type="currency" office:value="5.04" table:style-name="ce18">
            <text:p>5,04 €</text:p>
          </table:table-cell>
          <table:table-cell table:number-columns-repeated="16377" table:style-name="ce1"/>
        </table:table-row>
        <table:table-row table:style-name="ro8">
          <table:table-cell office:value-type="string" table:style-name="ce15">
            <text:p>EL PRODUCTOR, S.L.</text:p>
          </table:table-cell>
          <table:table-cell office:value-type="string" table:style-name="ce24">
            <text:p>B38063954</text:p>
          </table:table-cell>
          <table:table-cell office:value-type="date" office:date-value="2024-07-19T00:00:00" table:style-name="ce3">
            <text:p>19-07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Y ENCUADERNACIÓN DE 158 UNIDADES DE LA ANTOLOGÍA DE CECILIA DOMÍNGUEZ LUIS</text:p>
          </table:table-cell>
          <table:table-cell office:value-type="currency" office:value="2760" table:style-name="ce11">
            <text:p>2.760,0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7">
            <text:p>EMPRESA MIXTA DE AGUAS DE SANTA CRUZ DE TFE, S.A.</text:p>
          </table:table-cell>
          <table:table-cell office:value-type="string" table:style-name="ce24">
            <text:p>A38002929</text:p>
          </table:table-cell>
          <table:table-cell office:value-type="date" office:date-value="2024-07-31T00:00:00" table:style-name="ce3">
            <text:p>31-07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NSUMO AGUA 23/05/24-29/07/24</text:p>
          </table:table-cell>
          <table:table-cell office:value-type="currency" office:value="47.02" table:style-name="ce11">
            <text:p>47,02 €</text:p>
          </table:table-cell>
          <table:table-cell office:value-type="currency" office:value="0.67" table:style-name="ce18">
            <text:p>0,67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09-30T00:00:00" table:style-name="ce3">
            <text:p>30-09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NSUMO AGUA 29/07/24-25/09/24</text:p>
          </table:table-cell>
          <table:table-cell office:value-type="currency" office:value="45.01" table:style-name="ce11">
            <text:p>45,01 €</text:p>
          </table:table-cell>
          <table:table-cell office:value-type="currency" office:value="0.69" table:style-name="ce18">
            <text:p>0,69 €</text:p>
          </table:table-cell>
          <table:table-cell table:number-columns-repeated="16377"/>
        </table:table-row>
        <table:table-row table:style-name="ro4">
          <table:table-cell office:value-type="string" table:style-name="ce15">
            <text:p>ENERGÍA XXI COMERCIALIZADORA DE REFERENCIA, S.L.U.</text:p>
          </table:table-cell>
          <table:table-cell office:value-type="string" table:style-name="ce24">
            <text:p>B82846825</text:p>
          </table:table-cell>
          <table:table-cell office:value-type="date" office:date-value="2024-07-27T00:00:00" table:style-name="ce3">
            <text:p>27-07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2/06/2024-23/07/2024</text:p>
          </table:table-cell>
          <table:table-cell office:value-type="currency" office:value="35.020000000000003" table:formula="of:=34.2+0.82" table:style-name="ce11">
            <text:p>35,02 €</text:p>
          </table:table-cell>
          <table:table-cell office:value-type="currency" office:value="1.0900000000000001" table:formula="of:=1.03+0.06" table:style-name="ce18">
            <text:p>1,09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8-29T00:00:00" table:style-name="ce3">
            <text:p>29-08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3/07/2024-25/08/2024</text:p>
          </table:table-cell>
          <table:table-cell office:value-type="currency" office:value="35.56" table:formula="of:=34.68+0.88" table:style-name="ce11">
            <text:p>35,56 €</text:p>
          </table:table-cell>
          <table:table-cell office:value-type="currency" office:value="1.1000000000000001" table:formula="of:=1.04+0.06" table:style-name="ce18">
            <text:p>1,10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9-28T00:00:00" table:style-name="ce3">
            <text:p>28-09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5/08/2024-23/09/2024</text:p>
          </table:table-cell>
          <table:table-cell office:value-type="currency" office:value="29.43" table:formula="of:=28.66+0.77" table:style-name="ce11">
            <text:p>29,43 €</text:p>
          </table:table-cell>
          <table:table-cell office:value-type="currency" office:value="0.91" table:formula="of:=0.86+0.05" table:style-name="ce18">
            <text:p>0,91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GOOGLE CLOUD EMEA LIMITED</text:p>
          </table:table-cell>
          <table:table-cell office:value-type="string" table:style-name="ce24">
            <text:p>IE3668997OH</text:p>
          </table:table-cell>
          <table:table-cell office:value-type="date" office:date-value="2024-09-30T00:00:00" table:style-name="ce3">
            <text:p>30-09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NOVACIÓN DEL REGISTRO DEL DOMINIO "ACADEMIACANARIADELALENGUA.COM"</text:p>
          </table:table-cell>
          <table:table-cell office:value-type="currency" office:value="12" table:style-name="ce11">
            <text:p>12,0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5">
            <text:p>GOOGLE COMMERCE LIMITED</text:p>
          </table:table-cell>
          <table:table-cell office:value-type="string" table:style-name="ce24">
            <text:p>N0072508E</text:p>
          </table:table-cell>
          <table:table-cell office:value-type="date" office:date-value="2024-07-16T00:00:00" table:style-name="ce3">
            <text:p>16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JULI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8-16T00:00:00" table:style-name="ce3">
            <text:p>16-08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AGOSTO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09-16T00:00:00" table:style-name="ce3">
            <text:p>16-09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SEPTIEMBRE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ITAHISA MARÍA AFONSO GONZÁLEZ</text:p>
          </table:table-cell>
          <table:table-cell office:value-type="string" table:style-name="ce24">
            <text:p>45779956C</text:p>
          </table:table-cell>
          <table:table-cell office:value-type="date" office:date-value="2024-07-15T00:00:00" table:style-name="ce3">
            <text:p>15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DE 6 TRANSLITERACIONES PARA LA COMARCA 2 DE GRAN CANARIA EN LA FASE II DEL PROYECTO CORPECÁN</text:p>
          </table:table-cell>
          <table:table-cell office:value-type="currency" office:value="1716" table:style-name="ce11">
            <text:p>1.716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JIRIBILLA ANIMACIÓN, OCIO Y TIEMPO LIBRE, S.L.</text:p>
          </table:table-cell>
          <table:table-cell office:value-type="string" table:style-name="ce13">
            <text:p>B35780766<text:s/></text:p>
          </table:table-cell>
          <table:table-cell office:value-type="date" office:date-value="2024-07-10T00:00:00" table:style-name="ce3">
            <text:p>10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DE ENTREVISTAS EN LA COMARCA 1 DE FUERTEVENTURA EN LA FASE II DEL PROYECTO CORPECÁN</text:p>
          </table:table-cell>
          <table:table-cell office:value-type="currency" office:value="3276" table:style-name="ce11">
            <text:p>3.276,00 €</text:p>
          </table:table-cell>
          <table:table-cell office:value-type="currency" office:value="229.32000000000002" table:formula="of:=+[.F28]*0.07" table:style-name="ce18">
            <text:p>229,32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JOSÉ CURBELO SÁNCHEZ</text:p>
          </table:table-cell>
          <table:table-cell office:value-type="string" table:style-name="ce13">
            <text:p>78599174D</text:p>
          </table:table-cell>
          <table:table-cell office:value-type="date" office:date-value="2024-07-02T00:00:00" table:style-name="ce3">
            <text:p>02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DE ENTREVISTAS EN LA COMARCA 3 DE FUERTEVENTURA EN LA FASE II DEL PROYECTO CORPECÁN</text:p>
          </table:table-cell>
          <table:table-cell office:value-type="currency" office:value="2184" table:style-name="ce11">
            <text:p>2.184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07-02T00:00:00" table:style-name="ce3">
            <text:p>02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DE ENTREVISTAS EN LA COMARCA 2 DE FUERTEVENTURA EN LA FASE II DEL PROYECTO CORPECÁN</text:p>
          </table:table-cell>
          <table:table-cell office:value-type="currency" office:value="1092" table:style-name="ce11">
            <text:p>1.092,00 €</text:p>
          </table:table-cell>
          <table:table-cell table:style-name="ce18"/>
          <table:table-cell table:number-columns-repeated="16377"/>
        </table:table-row>
        <table:table-row table:style-name="ro6">
          <table:table-cell office:value-type="string" table:style-name="ce15">
            <text:p>JOSÉ MARCOS HORMIGA SANTANA</text:p>
          </table:table-cell>
          <table:table-cell office:value-type="string" table:style-name="ce13">
            <text:p>42881575F<text:s text:c="5"/></text:p>
          </table:table-cell>
          <table:table-cell office:value-type="date" office:date-value="2024-07-02T00:00:00" table:style-name="ce3">
            <text:p>02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HONORARIOS POR COORDINACIÓN COMO RESPONSABLE DE LA ISLA DE FUERTEVENTURA EN LA FASE II DEL PROYECTO CORPECÁN</text:p>
          </table:table-cell>
          <table:table-cell office:value-type="currency" office:value="1248" table:style-name="ce11">
            <text:p>1.248,00 €</text:p>
          </table:table-cell>
          <table:table-cell office:value-type="currency" office:value="87.36" table:style-name="ce18">
            <text:p>87,36 €</text:p>
          </table:table-cell>
          <table:table-cell table:number-columns-repeated="16377"/>
        </table:table-row>
        <table:table-row table:style-name="ro4">
          <table:table-cell office:value-type="string" table:style-name="ce15">
            <text:p>JUAN IGNACIO RODRÍGUEZ DE LEÓN</text:p>
          </table:table-cell>
          <table:table-cell office:value-type="string" table:style-name="ce24">
            <text:p>43622239W</text:p>
          </table:table-cell>
          <table:table-cell office:value-type="date" office:date-value="2024-07-08T00:00:00" table:style-name="ce3">
            <text:p>08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MANTENIMIENTO INFORMÁTICO Y HOSTING</text:p>
          </table:table-cell>
          <table:table-cell office:value-type="currency" office:value="2670" table:style-name="ce11">
            <text:p>2.670,00 €</text:p>
          </table:table-cell>
          <table:table-cell office:value-type="currency" office:value="186.9" table:style-name="ce18">
            <text:p>186,90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LETICIA GONZÁLEZ SUÁREZ</text:p>
          </table:table-cell>
          <table:table-cell office:value-type="string" table:style-name="ce24">
            <text:p>78709152R</text:p>
          </table:table-cell>
          <table:table-cell office:value-type="date" office:date-value="2024-07-07T00:00:00" table:style-name="ce3">
            <text:p>07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INVENTARIO EN LA SEDE DE LA FUNDACIÓN EN SCTF Y REVISIÓN DE ANTOLOGÍA LUIS FERIA</text:p>
          </table:table-cell>
          <table:table-cell office:value-type="currency" office:value="1500" table:style-name="ce11">
            <text:p>1.500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09-12T00:00:00" table:style-name="ce3">
            <text:p>12-09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VISIONES DE LA IMPRESIÓN DE "ANTOLOGÍA LUIS FERIA" Y GESTIÓN DE LA PUBLICACIÓN</text:p>
          </table:table-cell>
          <table:table-cell office:value-type="currency" office:value="1250" table:style-name="ce11">
            <text:p>1.250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NOVAFOTO OPTICO Y FOTOGRAFÍA, S.L.</text:p>
          </table:table-cell>
          <table:table-cell office:value-type="string" table:style-name="ce13">
            <text:p>B38996559<text:s text:c="2"/></text:p>
          </table:table-cell>
          <table:table-cell office:value-type="date" office:date-value="2024-07-02T00:00:00" table:style-name="ce3">
            <text:p>02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Y STREAMING DE PRESENTACIÓN DE LIBRO EL 22/05/2024 EN LA PALMA</text:p>
          </table:table-cell>
          <table:table-cell office:value-type="currency" office:value="500" table:style-name="ce11">
            <text:p>500,00 €</text:p>
          </table:table-cell>
          <table:table-cell office:value-type="currency" office:value="35" table:style-name="ce18">
            <text:p>35,00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SARAI CRUZ VENTURA</text:p>
          </table:table-cell>
          <table:table-cell office:value-type="string" table:style-name="ce24">
            <text:p>54077392E</text:p>
          </table:table-cell>
          <table:table-cell office:value-type="date" office:date-value="2024-07-19T00:00:00" table:style-name="ce3">
            <text:p>19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AL PATRONATO, REDACCIÓN DE DOCUMENTOS Y LABORES DE GABINETE</text:p>
          </table:table-cell>
          <table:table-cell office:value-type="currency" office:value="670" table:style-name="ce11">
            <text:p>670,00 €</text:p>
          </table:table-cell>
          <table:table-cell table:style-name="ce18"/>
          <table:table-cell table:number-columns-repeated="16377" table:style-name="ce1"/>
        </table:table-row>
        <table:table-row table:style-name="ro7">
          <table:table-cell table:style-name="ce15"/>
          <table:table-cell table:style-name="ce13"/>
          <table:table-cell office:value-type="date" office:date-value="2024-07-25T00:00:00" table:style-name="ce3">
            <text:p>25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VISIÓN DE 18 TRANSLITERACIONES DE ENTREVISTAS Y ASISTENCIA TÉCNICA PARA EL PROYECTO CORPECÁN DE GRAN CANARIA Y LABORES DE COORDINACIÓN EN FUERTEVENTURA, EL HIERRO Y LA GOMERA</text:p>
          </table:table-cell>
          <table:table-cell office:value-type="currency" office:value="5050" table:style-name="ce11">
            <text:p>5.050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SEGURCAIXA, S.A. DE SEGUROS Y REASEGUROS</text:p>
          </table:table-cell>
          <table:table-cell office:value-type="string" table:style-name="ce24">
            <text:p>A28011864</text:p>
          </table:table-cell>
          <table:table-cell office:value-type="date" office:date-value="2024-08-01T00:00:00" table:style-name="ce3">
            <text:p>01-08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EGURO DE RESPONSABILIDAD CIVIL DIRECTIVO DEL 27/07/2024 AL 27/07/2025</text:p>
          </table:table-cell>
          <table:table-cell office:value-type="currency" office:value="764.64" table:style-name="ce11">
            <text:p>764,64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7">
            <text:p>TELEFÓNICA DE ESPAÑA, S.A.U.</text:p>
          </table:table-cell>
          <table:table-cell office:value-type="string" table:style-name="ce13">
            <text:p>A82018474</text:p>
          </table:table-cell>
          <table:table-cell office:value-type="date" office:date-value="2024-07-13T00:00:00" table:style-name="ce2">
            <text:p>13-07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5/24-17/06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7-13T00:00:00" table:style-name="ce2">
            <text:p>13-07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5/24-17/06/24</text:p>
          </table:table-cell>
          <table:table-cell office:value-type="currency" office:value="50.24" table:style-name="ce11">
            <text:p>50,24 €</text:p>
          </table:table-cell>
          <table:table-cell office:value-type="currency" office:value="3.52" table:style-name="ce18">
            <text:p>3,52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8-13T00:00:00" table:style-name="ce2">
            <text:p>13-08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6/24-17/07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8-13T00:00:00" table:style-name="ce2">
            <text:p>13-08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6/24-17/07/24</text:p>
          </table:table-cell>
          <table:table-cell office:value-type="currency" office:value="52.03" table:style-name="ce11">
            <text:p>52,03 €</text:p>
          </table:table-cell>
          <table:table-cell office:value-type="currency" office:value="3.64" table:style-name="ce18">
            <text:p>3,64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9-13T00:00:00" table:style-name="ce2">
            <text:p>13-09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7/24-17/08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 table:style-name="ce1"/>
        </table:table-row>
        <table:table-row table:style-name="ro4">
          <table:table-cell table:style-name="ce17"/>
          <table:table-cell table:style-name="ce25"/>
          <table:table-cell office:value-type="date" office:date-value="2024-09-13T00:00:00" table:style-name="ce2">
            <text:p>13-09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7/24-17/08/24</text:p>
          </table:table-cell>
          <table:table-cell office:value-type="currency" office:value="47.46" table:style-name="ce11">
            <text:p>47,46 €</text:p>
          </table:table-cell>
          <table:table-cell office:value-type="currency" office:value="3.32" table:style-name="ce18">
            <text:p>3,32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TRAMPOLÍN SOLIDARIO, S.L.U.</text:p>
          </table:table-cell>
          <table:table-cell office:value-type="string" table:style-name="ce24">
            <text:p>B76562172</text:p>
          </table:table-cell>
          <table:table-cell office:value-type="date" office:date-value="2024-07-29T00:00:00" table:style-name="ce3">
            <text:p>29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TIRADA DE PLANTAS DAÑADAS Y MALAS HIERBAS, PODA Y ARREGLOS DEL SISTEMA DE REGADÍO</text:p>
          </table:table-cell>
          <table:table-cell office:value-type="currency" office:value="235" table:style-name="ce11">
            <text:p>235,00 €</text:p>
          </table:table-cell>
          <table:table-cell office:value-type="currency" office:value="16.45" table:style-name="ce18">
            <text:p>16,45 €</text:p>
          </table:table-cell>
          <table:table-cell table:number-columns-repeated="16377" table:style-name="ce1"/>
        </table:table-row>
        <table:table-row table:style-name="ro9">
          <table:table-cell office:value-type="string" table:style-name="ce15">
            <text:p>YARA GARCÍA CORDERO</text:p>
          </table:table-cell>
          <table:table-cell office:value-type="string" table:style-name="ce13">
            <text:p>44737120G</text:p>
          </table:table-cell>
          <table:table-cell office:value-type="date" office:date-value="2024-07-31T00:00:00" table:style-name="ce3">
            <text:p>31-07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LA ANTOLOGÍA CHONA MADERA, DENTRO DE LA COLECCIÓN BIBLIOTECA MANUEL PADORNO</text:p>
          </table:table-cell>
          <table:table-cell office:value-type="currency" office:value="350" table:style-name="ce11">
            <text:p>350,00 €</text:p>
          </table:table-cell>
          <table:table-cell table:style-name="ce18"/>
          <table:table-cell table:style-name="ce6"/>
          <table:table-cell table:number-columns-repeated="16376"/>
        </table:table-row>
        <table:table-row table:style-name="ro2">
          <table:table-cell table:style-name="ce15"/>
          <table:table-cell table:style-name="ce13"/>
          <table:table-cell table:style-name="ce3"/>
          <table:table-cell table:style-name="ce4"/>
          <table:table-cell table:style-name="ce26"/>
          <table:table-cell table:style-name="ce11"/>
          <table:table-cell table:style-name="ce18"/>
          <table:table-cell table:number-columns-repeated="16377" table:style-name="ce1"/>
        </table:table-row>
        <table:table-row table:style-name="ro2">
          <table:table-cell office:value-type="string" table:number-columns-spanned="5" table:number-rows-spanned="1" table:style-name="ce35">
            <text:p>TOTAL CONTRATOS DE ADJUDICACIÓN DIRECTA 3º TRIMESTRE DE 2024</text:p>
          </table:table-cell>
          <table:covered-table-cell table:number-columns-repeated="4"/>
          <table:table-cell office:value-type="currency" office:value="33826.69000000001" table:formula="of:=SUM([.F4:.F47])" table:style-name="ce14">
            <text:p>33.826,69 €</text:p>
          </table:table-cell>
          <table:table-cell table:style-name="ce20"/>
          <table:table-cell table:number-columns-repeated="16377" table:style-name="ce1"/>
        </table:table-row>
        <table:table-row table:number-rows-repeated="1048528" table:style-name="ro4">
          <table:table-cell table:number-columns-repeated="16384"/>
        </table:table-row>
      </table:table>
      <table:table table:name="4_º_Trimestre" table:style-name="ta3">
        <table:table-column table:style-name="co1" table:default-cell-style-name="ce5"/>
        <table:table-column table:style-name="co2" table:default-cell-style-name="ce13"/>
        <table:table-column table:style-name="co3" table:default-cell-style-name="ce3"/>
        <table:table-column table:style-name="co4" table:default-cell-style-name="ce4"/>
        <table:table-column table:style-name="co5" table:default-cell-style-name="ce6"/>
        <table:table-column table:style-name="co6" table:default-cell-style-name="ce11"/>
        <table:table-column table:style-name="co7" table:default-cell-style-name="ce11"/>
        <table:table-column table:style-name="co7" table:number-columns-repeated="16377" table:default-cell-style-name="ce1"/>
        <table:table-row table:style-name="ro1">
          <table:table-cell office:value-type="string" table:number-columns-spanned="7" table:number-rows-spanned="1" table:style-name="ce30">
            <text:p>FUNDACIÓN CANARIA ACADEMIA CANARIA DE LA LENGUA</text:p>
          </table:table-cell>
          <table:covered-table-cell table:number-columns-repeated="6"/>
          <table:table-cell table:number-columns-repeated="16365"/>
          <table:table-cell table:number-columns-repeated="12" table:style-name="ce1"/>
        </table:table-row>
        <table:table-row table:style-name="ro2">
          <table:table-cell office:value-type="string" table:number-columns-spanned="7" table:number-rows-spanned="1" table:style-name="ce27">
            <text:p>REGISTRO DE CONTRATOS DE ADJUDICACIÓN DIRECTA DEL 4º TRIMESTRE DE 2024</text:p>
          </table:table-cell>
          <table:covered-table-cell table:number-columns-repeated="6"/>
          <table:table-cell table:number-columns-repeated="16365"/>
          <table:table-cell table:number-columns-repeated="12" table:style-name="ce1"/>
        </table:table-row>
        <table:table-row table:style-name="ro3">
          <table:table-cell office:value-type="string" table:style-name="ce10">
            <text:p>ADJUDICATARIO</text:p>
          </table:table-cell>
          <table:table-cell office:value-type="string" table:style-name="ce9">
            <text:p>CIF</text:p>
          </table:table-cell>
          <table:table-cell office:value-type="string" table:style-name="ce9">
            <text:p>FECHA FACTURA</text:p>
          </table:table-cell>
          <table:table-cell office:value-type="string" table:style-name="ce9">
            <text:p>TIPO CONTRATO</text:p>
          </table:table-cell>
          <table:table-cell office:value-type="string" table:style-name="ce9">
            <text:p>OBJETO CONTRATO<text:s/></text:p>
          </table:table-cell>
          <table:table-cell office:value-type="string" table:style-name="ce12">
            <text:p>IMPORTE ADJUDICADO</text:p>
          </table:table-cell>
          <table:table-cell office:value-type="string" table:style-name="ce12">
            <text:p>IGIC</text:p>
          </table:table-cell>
          <table:table-cell table:number-columns-repeated="16365"/>
          <table:table-cell table:number-columns-repeated="12" table:style-name="ce1"/>
        </table:table-row>
        <table:table-row table:style-name="ro4">
          <table:table-cell office:value-type="string" table:style-name="ce15">
            <text:p>AGAPEA CANARIAS, S.L.</text:p>
          </table:table-cell>
          <table:table-cell office:value-type="string" table:style-name="ce13">
            <text:p>B38993754</text:p>
          </table:table-cell>
          <table:table-cell office:value-type="date" office:date-value="2024-11-11T00:00:00" table:style-name="ce3">
            <text:p>11-1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VARIOS EJEMPLARES DE LIBROS</text:p>
          </table:table-cell>
          <table:table-cell office:value-type="currency" office:value="243.27" table:style-name="ce11">
            <text:p>243,27 €</text:p>
          </table:table-cell>
          <table:table-cell table:style-name="ce18"/>
          <table:table-cell table:number-columns-repeated="16365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07T00:00:00" table:style-name="ce3">
            <text:p>07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VARIOS EJEMPLARES DE LIBROS</text:p>
          </table:table-cell>
          <table:table-cell office:value-type="currency" office:value="254.17" table:style-name="ce11">
            <text:p>254,17 €</text:p>
          </table:table-cell>
          <table:table-cell table:style-name="ce18"/>
          <table:table-cell table:number-columns-repeated="16365"/>
          <table:table-cell table:number-columns-repeated="12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24T00:00:00" table:style-name="ce3">
            <text:p>24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VARIOS EJEMPLARES DE LIBROS</text:p>
          </table:table-cell>
          <table:table-cell office:value-type="currency" office:value="761.62" table:style-name="ce11">
            <text:p>761,62 €</text:p>
          </table:table-cell>
          <table:table-cell table:style-name="ce18"/>
          <table:table-cell table:number-columns-repeated="16365"/>
          <table:table-cell table:number-columns-repeated="12" table:style-name="ce1"/>
        </table:table-row>
        <table:table-row table:style-name="ro4">
          <table:table-cell office:value-type="string" table:style-name="ce15">
            <text:p>AIXACORPORE, S.L.</text:p>
          </table:table-cell>
          <table:table-cell office:value-type="string" table:style-name="ce13">
            <text:p>B38741625</text:p>
          </table:table-cell>
          <table:table-cell office:value-type="date" office:date-value="2024-12-20T00:00:00" table:style-name="ce3">
            <text:p>2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NOVACIÓN CONTRATO RGPD 2024</text:p>
          </table:table-cell>
          <table:table-cell office:value-type="currency" office:value="395" table:style-name="ce11">
            <text:p>395,00 €</text:p>
          </table:table-cell>
          <table:table-cell office:value-type="currency" office:value="27.65" table:style-name="ce18">
            <text:p>27,65 €</text:p>
          </table:table-cell>
          <table:table-cell table:number-columns-repeated="16365"/>
          <table:table-cell table:number-columns-repeated="12" table:style-name="ce1"/>
        </table:table-row>
        <table:table-row table:style-name="ro5">
          <table:table-cell office:value-type="string" table:style-name="ce15">
            <text:p>ALBERTO REVERÓN DÍAZ</text:p>
          </table:table-cell>
          <table:table-cell office:value-type="string" table:style-name="ce13">
            <text:p>78678933G</text:p>
          </table:table-cell>
          <table:table-cell office:value-type="date" office:date-value="2024-10-14T00:00:00" table:style-name="ce3">
            <text:p>14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OBERTURA FOTOGRÁFICA DE LA FERIA DEL LIBRO DE LA LAGUNA DEL 11/10/2024 AL 13/10/2024</text:p>
          </table:table-cell>
          <table:table-cell office:value-type="currency" office:value="380.44" table:style-name="ce11">
            <text:p>380,44 €</text:p>
          </table:table-cell>
          <table:table-cell office:value-type="currency" office:value="26.63" table:style-name="ce18">
            <text:p>26,63 €</text:p>
          </table:table-cell>
          <table:table-cell table:number-columns-repeated="16365"/>
          <table:table-cell table:number-columns-repeated="12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0-28T00:00:00" table:style-name="ce3">
            <text:p>28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OBERTURA FOTOGRÁFICA DEL ACTO DE INGRESO DE ELISIO IZQUIERDO EL 25/10/2024</text:p>
          </table:table-cell>
          <table:table-cell office:value-type="currency" office:value="190.22" table:style-name="ce11">
            <text:p>190,22 €</text:p>
          </table:table-cell>
          <table:table-cell office:value-type="currency" office:value="13.31" table:style-name="ce18">
            <text:p>13,31 €</text:p>
          </table:table-cell>
          <table:table-cell table:number-columns-repeated="16365"/>
          <table:table-cell table:number-columns-repeated="12" table:style-name="ce1"/>
        </table:table-row>
        <table:table-row table:style-name="ro5">
          <table:table-cell office:value-type="string" table:style-name="ce15">
            <text:p>ANTONIO J. HERNANZ LÓPEZ</text:p>
          </table:table-cell>
          <table:table-cell office:value-type="string" table:style-name="ce13">
            <text:p>78485651Z</text:p>
          </table:table-cell>
          <table:table-cell office:value-type="date" office:date-value="2024-11-12T00:00:00" table:style-name="ce3">
            <text:p>12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50% SERVICIO FOTOGRAFÍA PARA X JORNADAS DEL ESPAÑOL DE CANARIAS</text:p>
          </table:table-cell>
          <table:table-cell office:value-type="currency" office:value="300" table:style-name="ce11">
            <text:p>300,00 €</text:p>
          </table:table-cell>
          <table:table-cell table:style-name="ce18"/>
          <table:table-cell table:number-columns-repeated="16365"/>
          <table:table-cell table:style-name="ce2"/>
          <table:table-cell table:number-columns-repeated="11"/>
        </table:table-row>
        <table:table-row table:style-name="ro5">
          <table:table-cell table:style-name="ce15"/>
          <table:table-cell table:style-name="ce13"/>
          <table:table-cell office:value-type="date" office:date-value="2024-11-18T00:00:00" table:style-name="ce3">
            <text:p>18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50% RESTANTE SERVICIO FOTOGRAFÍA PARA X JORNADAS DEL ESPAÑOL DE CANARIAS</text:p>
          </table:table-cell>
          <table:table-cell office:value-type="currency" office:value="300" table:style-name="ce11">
            <text:p>300,00 €</text:p>
          </table:table-cell>
          <table:table-cell table:style-name="ce18"/>
          <table:table-cell table:number-columns-repeated="16365"/>
          <table:table-cell table:style-name="ce2"/>
          <table:table-cell table:number-columns-repeated="11"/>
        </table:table-row>
        <table:table-row table:style-name="ro5">
          <table:table-cell office:value-type="string" table:style-name="ce15">
            <text:p>ARCO LIBROS - LA MURALLA, S.L.</text:p>
          </table:table-cell>
          <table:table-cell office:value-type="string" table:style-name="ce13">
            <text:p>B28910537<text:s text:c="2"/></text:p>
          </table:table-cell>
          <table:table-cell office:value-type="date" office:date-value="2024-12-31T00:00:00" table:style-name="ce3">
            <text:p>31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100 UNIDADES DEL LIBRO "TALASONIMIA DE LOS MARINEROS CANARIOS"</text:p>
          </table:table-cell>
          <table:table-cell office:value-type="currency" office:value="2450" table:style-name="ce11">
            <text:p>2.450,00 €</text:p>
          </table:table-cell>
          <table:table-cell table:style-name="ce18"/>
          <table:table-cell table:number-columns-repeated="16365"/>
          <table:table-cell table:style-name="ce2"/>
          <table:table-cell table:number-columns-repeated="11"/>
        </table:table-row>
        <table:table-row table:style-name="ro6">
          <table:table-cell office:value-type="string" table:style-name="ce15">
            <text:p>ARMANDO LORENZO MENÉNDEZ</text:p>
          </table:table-cell>
          <table:table-cell office:value-type="string" table:style-name="ce13">
            <text:p>45375489P</text:p>
          </table:table-cell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VISIÓN Y EDICIÓN DE LAS ENTREVISTAS REALIZADAS EN GRAN CANARIA (COMARCAS 3, 4, 5 Y 7), LANZAROTE, LA PALMA Y EL HIERRO DEL PROYECTO CORPECÁN</text:p>
          </table:table-cell>
          <table:table-cell office:value-type="currency" office:value="12450" table:style-name="ce11">
            <text:p>12.450,00 €</text:p>
          </table:table-cell>
          <table:table-cell table:style-name="ce18"/>
          <table:table-cell table:number-columns-repeated="16365"/>
          <table:table-cell table:style-name="ce2"/>
          <table:table-cell table:number-columns-repeated="11"/>
        </table:table-row>
        <table:table-row table:style-name="ro6">
          <table:table-cell office:value-type="string" table:style-name="ce15">
            <text:p>AURITA GAMES, S.L.</text:p>
          </table:table-cell>
          <table:table-cell office:value-type="string" table:style-name="ce13">
            <text:p>B76364983<text:s/></text:p>
          </table:table-cell>
          <table:table-cell office:value-type="date" office:date-value="2024-10-22T00:00:00" table:style-name="ce3">
            <text:p>22-10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50% RESTANTE DE DESARROLLO DE VIDEOJUEGO WEB "CANALETRAS" BASADO EN LAS PALABRAS DEL DBC (WORDSCAPES)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style-name="ce18">
            <text:p>70,00 €</text:p>
          </table:table-cell>
          <table:table-cell table:number-columns-repeated="16365"/>
          <table:table-cell table:number-columns-repeated="12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18T00:00:00" table:style-name="ce3">
            <text:p>18-12-24</text:p>
          </table:table-cell>
          <table:table-cell office:value-type="string" table:style-name="ce4">
            <text:p>INVERSIÓN</text:p>
          </table:table-cell>
          <table:table-cell office:value-type="string" table:style-name="ce6">
            <text:p>50% INICIAL DE DESARROLLO DE VIDEOJUEGO WEB "WORDLE CANALEX" BASADO EN LAS PALABRAS DEL DBC</text:p>
          </table:table-cell>
          <table:table-cell office:value-type="currency" office:value="1000" table:style-name="ce11">
            <text:p>1.000,00 €</text:p>
          </table:table-cell>
          <table:table-cell office:value-type="currency" office:value="70" table:style-name="ce18">
            <text:p>70,00 €</text:p>
          </table:table-cell>
          <table:table-cell table:number-columns-repeated="16365"/>
          <table:table-cell table:number-columns-repeated="12" table:style-name="ce1"/>
        </table:table-row>
        <table:table-row table:style-name="ro5">
          <table:table-cell office:value-type="string" table:style-name="ce16">
            <text:p>BLASCO Y GONZÁLEZ, S.L.P.</text:p>
          </table:table-cell>
          <table:table-cell office:value-type="string" table:style-name="ce23">
            <text:p>B76531953</text:p>
          </table:table-cell>
          <table:table-cell office:value-type="date" office:date-value="2024-10-23T00:00:00" table:style-name="ce3">
            <text:p>23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OCTUBRE Y ELABORACIÓN DE MODELO 111 DEL 3º TRIMESTRE</text:p>
          </table:table-cell>
          <table:table-cell office:value-type="currency" office:value="133" table:style-name="ce11">
            <text:p>133,00 €</text:p>
          </table:table-cell>
          <table:table-cell office:value-type="currency" office:value="9.31" table:style-name="ce18">
            <text:p>9,31 €</text:p>
          </table:table-cell>
          <table:table-cell table:number-columns-repeated="16365"/>
          <table:table-cell table:number-columns-repeated="12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11-21T00:00:00" table:style-name="ce3">
            <text:p>21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NOVIEMBRE</text:p>
          </table:table-cell>
          <table:table-cell office:value-type="currency" office:value="86" table:style-name="ce11">
            <text:p>86,00 €</text:p>
          </table:table-cell>
          <table:table-cell office:value-type="currency" office:value="6.02" table:style-name="ce18">
            <text:p>6,02 €</text:p>
          </table:table-cell>
          <table:table-cell table:number-columns-repeated="16377" table:style-name="ce1"/>
        </table:table-row>
        <table:table-row table:style-name="ro4">
          <table:table-cell table:style-name="ce16"/>
          <table:table-cell table:style-name="ce23"/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ESORAMIENTO LABORAL DICIEMBRE</text:p>
          </table:table-cell>
          <table:table-cell office:value-type="currency" office:value="86" table:style-name="ce11">
            <text:p>86,00 €</text:p>
          </table:table-cell>
          <table:table-cell office:value-type="currency" office:value="6.02" table:style-name="ce18">
            <text:p>6,02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CARLOS GUSTAVO MARTÍN PÉREZ</text:p>
          </table:table-cell>
          <table:table-cell office:value-type="string" table:style-name="ce13">
            <text:p>78565739Q</text:p>
          </table:table-cell>
          <table:table-cell office:value-type="date" office:date-value="2024-10-15T00:00:00" table:style-name="ce3">
            <text:p>15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CTUALIZACIÓN WEB</text:p>
          </table:table-cell>
          <table:table-cell office:value-type="currency" office:value="327.94" table:style-name="ce11">
            <text:p>327,94 €</text:p>
          </table:table-cell>
          <table:table-cell table:style-name="ce19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1-26T00:00:00" table:style-name="ce3">
            <text:p>26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SEÑO DE ELEMENTOS PARA REVISTA WEB Y PARA DICCIONARIO DE DUDAS<text:s/></text:p>
          </table:table-cell>
          <table:table-cell office:value-type="currency" office:value="447.52" table:formula="of:=223.76*2" table:style-name="ce11">
            <text:p>447,52 €</text:p>
          </table:table-cell>
          <table:table-cell table:style-name="ce19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11T00:00:00" table:style-name="ce3">
            <text:p>11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CTUALIZACIÓN WEB DEL DICCIONARIO DE DUDAS Y AJUSTES DE PANEL DE CONTROL</text:p>
          </table:table-cell>
          <table:table-cell office:value-type="currency" office:value="364.99" table:formula="of:=182.64+182.35" table:style-name="ce11">
            <text:p>364,99 €</text:p>
          </table:table-cell>
          <table:table-cell table:style-name="ce19"/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11T00:00:00" table:style-name="ce3">
            <text:p>11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CTUALIZACIÓN WEB DE LA BIBLIOTECA DIGITAL</text:p>
          </table:table-cell>
          <table:table-cell office:value-type="currency" office:value="415" table:formula="of:=207.94+207.06" table:style-name="ce11">
            <text:p>415,00 €</text:p>
          </table:table-cell>
          <table:table-cell table:style-name="ce19"/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29T00:00:00" table:style-name="ce3">
            <text:p>29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OPIA DE SEGURIDAD PLAN AVANZADO PARA WEB</text:p>
          </table:table-cell>
          <table:table-cell office:value-type="currency" office:value="411.76" table:style-name="ce11">
            <text:p>411,76 €</text:p>
          </table:table-cell>
          <table:table-cell table:style-name="ce19"/>
          <table:table-cell table:style-name="ce1"/>
          <table:table-cell table:style-name="ce7"/>
          <table:table-cell table:number-columns-repeated="16375"/>
        </table:table-row>
        <table:table-row table:style-name="ro4">
          <table:table-cell office:value-type="string" table:style-name="ce15">
            <text:p>CARPIN COURIER, S.L. (MRW)</text:p>
          </table:table-cell>
          <table:table-cell office:value-type="string" table:style-name="ce24">
            <text:p>B38444287</text:p>
          </table:table-cell>
          <table:table-cell office:value-type="date" office:date-value="2024-10-31T00:00:00" table:style-name="ce3">
            <text:p>31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1151.3399999999999" table:style-name="ce11">
            <text:p>1.151,34 €</text:p>
          </table:table-cell>
          <table:table-cell office:value-type="currency" office:value="46.34" table:style-name="ce18">
            <text:p>46,34 €</text:p>
          </table:table-cell>
          <table:table-cell table:style-name="ce1"/>
          <table:table-cell table:style-name="ce7"/>
          <table:table-cell table:number-columns-repeated="16375"/>
        </table:table-row>
        <table:table-row table:style-name="ro4">
          <table:table-cell table:style-name="ce15"/>
          <table:table-cell table:style-name="ce13"/>
          <table:table-cell office:value-type="date" office:date-value="2024-11-30T00:00:00" table:style-name="ce3">
            <text:p>30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177.15" table:style-name="ce11">
            <text:p>177,15 €</text:p>
          </table:table-cell>
          <table:table-cell office:value-type="currency" office:value="5.31" table:style-name="ce18">
            <text:p>5,31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31T00:00:00" table:style-name="ce3">
            <text:p>31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NVÍOS VARIOS</text:p>
          </table:table-cell>
          <table:table-cell office:value-type="currency" office:value="3118.23" table:style-name="ce11">
            <text:p>3.118,23 €</text:p>
          </table:table-cell>
          <table:table-cell office:value-type="currency" office:value="93.96" table:style-name="ce18">
            <text:p>93,96 €</text:p>
          </table:table-cell>
          <table:table-cell table:style-name="ce8"/>
          <table:table-cell table:number-columns-repeated="16376" table:style-name="ce1"/>
        </table:table-row>
        <table:table-row table:style-name="ro5">
          <table:table-cell office:value-type="string" table:style-name="ce15">
            <text:p>CATERING GOMERA EXPRESS, S.L.</text:p>
          </table:table-cell>
          <table:table-cell office:value-type="string" table:style-name="ce13">
            <text:p>B38708301<text:s/></text:p>
          </table:table-cell>
          <table:table-cell office:value-type="date" office:date-value="2024-11-19T00:00:00" table:style-name="ce3">
            <text:p>19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ERVICIO DE CATERING PARA X JORNADAS DEL ESPAÑOL DE CANARIAS</text:p>
          </table:table-cell>
          <table:table-cell office:value-type="currency" office:value="1210" table:style-name="ce11">
            <text:p>1.210,00 €</text:p>
          </table:table-cell>
          <table:table-cell office:value-type="currency" office:value="84.7" table:style-name="ce18">
            <text:p>84,70 €</text:p>
          </table:table-cell>
          <table:table-cell table:style-name="ce8"/>
          <table:table-cell table:number-columns-repeated="16376" table:style-name="ce1"/>
        </table:table-row>
        <table:table-row table:style-name="ro4">
          <table:table-cell table:style-name="ce15"/>
          <table:table-cell table:style-name="ce13"/>
          <table:table-cell table:style-name="ce3"/>
          <table:table-cell table:style-name="ce4"/>
          <table:table-cell table:style-name="ce6"/>
          <table:table-cell table:style-name="ce11"/>
          <table:table-cell table:style-name="ce18"/>
          <table:table-cell table:style-name="ce8"/>
          <table:table-cell table:number-columns-repeated="16376" table:style-name="ce1"/>
        </table:table-row>
        <table:table-row table:style-name="ro5">
          <table:table-cell office:value-type="string" table:style-name="ce15">
            <text:p>DAUTE DISEÑO, S.L.</text:p>
          </table:table-cell>
          <table:table-cell office:value-type="string" table:style-name="ce13">
            <text:p>B35410240</text:p>
          </table:table-cell>
          <table:table-cell office:value-type="date" office:date-value="2024-12-30T00:00:00" table:style-name="ce3">
            <text:p>30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1.000 UNIDADES DEL LIBRO "A VALLEHERMOSO FUI POR LAS ISLAS"</text:p>
          </table:table-cell>
          <table:table-cell office:value-type="currency" office:value="6426.78" table:style-name="ce11">
            <text:p>6.426,78 €</text:p>
          </table:table-cell>
          <table:table-cell office:value-type="currency" office:value="449.87" table:style-name="ce18">
            <text:p>449,87 €</text:p>
          </table:table-cell>
          <table:table-cell table:style-name="ce8"/>
          <table:table-cell table:number-columns-repeated="16376" table:style-name="ce1"/>
        </table:table-row>
        <table:table-row table:style-name="ro4">
          <table:table-cell table:style-name="ce15"/>
          <table:table-cell table:style-name="ce13"/>
          <table:table-cell table:style-name="ce3"/>
          <table:table-cell table:style-name="ce4"/>
          <table:table-cell table:style-name="ce6"/>
          <table:table-cell table:style-name="ce22"/>
          <table:table-cell table:style-name="ce18"/>
          <table:table-cell table:style-name="ce8"/>
          <table:table-cell table:number-columns-repeated="16376" table:style-name="ce1"/>
        </table:table-row>
        <table:table-row table:style-name="ro5">
          <table:table-cell office:value-type="string" table:style-name="ce15">
            <text:p>DAVID OLIVA GARCÍA</text:p>
          </table:table-cell>
          <table:table-cell office:value-type="string" table:style-name="ce24">
            <text:p>78644521T</text:p>
          </table:table-cell>
          <table:table-cell office:value-type="date" office:date-value="2024-12-27T00:00:00" table:style-name="ce3">
            <text:p>27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LABORES DE DOCUMENTALISTA DEL DICCIONARIO DE DUDAS DEL ESPAÑOL DE CANARIAS (50 ENTRADAS)</text:p>
          </table:table-cell>
          <table:table-cell office:value-type="currency" office:value="2500" table:style-name="ce11">
            <text:p>2.500,00 €</text:p>
          </table:table-cell>
          <table:table-cell table:style-name="ce18"/>
          <table:table-cell table:style-name="ce8"/>
          <table:table-cell table:number-columns-repeated="16376" table:style-name="ce1"/>
        </table:table-row>
        <table:table-row table:style-name="ro5">
          <table:table-cell office:value-type="string" table:style-name="ce15">
            <text:p>DIGITAL VALLADOLID, S.L.</text:p>
          </table:table-cell>
          <table:table-cell office:value-type="string" table:style-name="ce24">
            <text:p>B47402284</text:p>
          </table:table-cell>
          <table:table-cell office:value-type="date" office:date-value="2024-10-10T00:00:00" table:style-name="ce3">
            <text:p>10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NOVACIÓN HOSTING ACADEMIA DEL 10/10/2024 AL 09/10/2025</text:p>
          </table:table-cell>
          <table:table-cell office:value-type="currency" office:value="39.950000000000003" table:style-name="ce11">
            <text:p>39,95 €</text:p>
          </table:table-cell>
          <table:table-cell table:style-name="ce18"/>
          <table:table-cell table:style-name="ce8"/>
          <table:table-cell table:number-columns-repeated="16376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20T00:00:00" table:style-name="ce3">
            <text:p>2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NOVACIÓN DOMINIO ACADEMIA DEL 20/12/2024 AL <text:s/>19/12/2025</text:p>
          </table:table-cell>
          <table:table-cell office:value-type="currency" office:value="25.82" table:style-name="ce11">
            <text:p>25,82 €</text:p>
          </table:table-cell>
          <table:table-cell table:style-name="ce18"/>
          <table:table-cell table:style-name="ce8"/>
          <table:table-cell table:number-columns-repeated="16376"/>
        </table:table-row>
        <table:table-row table:style-name="ro5">
          <table:table-cell office:value-type="string" table:style-name="ce15">
            <text:p>DRAGO CARPETERÍA, S.L.</text:p>
          </table:table-cell>
          <table:table-cell office:value-type="string" table:style-name="ce24">
            <text:p>B38409652</text:p>
          </table:table-cell>
          <table:table-cell office:value-type="date" office:date-value="2024-12-11T00:00:00" table:style-name="ce3">
            <text:p>11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MATERIAL DE OFICINA VARIO (AGENDAS, BOTELLAS, TINTA, BLOCK DE NOTAS, BOLÍGRAFOS Y CARPETAS)</text:p>
          </table:table-cell>
          <table:table-cell office:value-type="currency" office:value="9864" table:style-name="ce11">
            <text:p>9.864,00 €</text:p>
          </table:table-cell>
          <table:table-cell office:value-type="currency" office:value="690.48" table:style-name="ce18">
            <text:p>690,48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POSTALES</text:p>
          </table:table-cell>
          <table:table-cell office:value-type="currency" office:value="19.649999999999999" table:style-name="ce33">
            <text:p>19,65 €</text:p>
          </table:table-cell>
          <table:table-cell office:value-type="currency" office:value="1.38" table:style-name="ce18">
            <text:p>1,38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EL PRODUCTOR, S.L.</text:p>
          </table:table-cell>
          <table:table-cell office:value-type="string" table:style-name="ce24">
            <text:p>B38063954</text:p>
          </table:table-cell>
          <table:table-cell office:value-type="date" office:date-value="2024-10-29T00:00:00" table:style-name="ce3">
            <text:p>29-10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DIPLOMAS PARA ACTO DE INGRESO DE ELISEO IZQUIERDO</text:p>
          </table:table-cell>
          <table:table-cell office:value-type="currency" office:value="10" table:style-name="ce11">
            <text:p>10,00 €</text:p>
          </table:table-cell>
          <table:table-cell office:value-type="currency" office:value="0.7" table:style-name="ce18">
            <text:p>0,70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0-29T00:00:00" table:style-name="ce3">
            <text:p>29-10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200 CATÁLOGOS DE PUBLICACIONES ENCUADERNADOS</text:p>
          </table:table-cell>
          <table:table-cell office:value-type="currency" office:value="1540" table:style-name="ce11">
            <text:p>1.540,00 €</text:p>
          </table:table-cell>
          <table:table-cell office:value-type="currency" office:value="107.8" table:style-name="ce18">
            <text:p>107,80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1-21T00:00:00" table:style-name="ce3">
            <text:p>21-1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DISCURSOS DE LUIS ALEXIS AMADOR Y JOSÉ ANTONIO MARTÍN (300 UNIDADES DE CADA UNO)</text:p>
          </table:table-cell>
          <table:table-cell office:value-type="currency" office:value="3300" table:style-name="ce11">
            <text:p>3.300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04T00:00:00" table:style-name="ce3">
            <text:p>04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300 UNIDADES DEL DISCURSO DE MARTA SAMPER</text:p>
          </table:table-cell>
          <table:table-cell office:value-type="currency" office:value="1851" table:style-name="ce11">
            <text:p>1.851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11T00:00:00" table:style-name="ce3">
            <text:p>11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TARJETAS NAVIDEÑAS CON REGALO DE BOLÍGRAFO</text:p>
          </table:table-cell>
          <table:table-cell office:value-type="currency" office:value="1272" table:style-name="ce11">
            <text:p>1.272,00 €</text:p>
          </table:table-cell>
          <table:table-cell office:value-type="currency" office:value="89.04" table:style-name="ce18">
            <text:p>89,04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26T00:00:00" table:style-name="ce3">
            <text:p>26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300 UNIDADES DEL DISCURSO DE PEDRO LUIS PÉREZ DE PAZ</text:p>
          </table:table-cell>
          <table:table-cell office:value-type="currency" office:value="2596" table:style-name="ce11">
            <text:p>2.596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27T00:00:00" table:style-name="ce3">
            <text:p>27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IMPRESIÓN DE 700 UNIDADES DE LA ANTOLOGÍA DE LUIS FERIA</text:p>
          </table:table-cell>
          <table:table-cell office:value-type="currency" office:value="7644" table:style-name="ce11">
            <text:p>7.644,00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7">
            <text:p>EMPRESA MIXTA DE AGUAS DE SANTA CRUZ DE TFE, S.A.</text:p>
          </table:table-cell>
          <table:table-cell office:value-type="string" table:style-name="ce24">
            <text:p>A38002929</text:p>
          </table:table-cell>
          <table:table-cell office:value-type="date" office:date-value="2024-11-28T00:00:00" table:style-name="ce3">
            <text:p>28-11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NSUMO AGUA 25/09/24-26/11/24</text:p>
          </table:table-cell>
          <table:table-cell office:value-type="currency" office:value="26.42" table:style-name="ce11">
            <text:p>26,42 €</text:p>
          </table:table-cell>
          <table:table-cell office:value-type="currency" office:value="0.33" table:style-name="ce18">
            <text:p>0,33 €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5">
            <text:p>ENERGÍA XXI COMERCIALIZADORA DE REFERENCIA, S.L.U.</text:p>
          </table:table-cell>
          <table:table-cell office:value-type="string" table:style-name="ce24">
            <text:p>B82846825</text:p>
          </table:table-cell>
          <table:table-cell office:value-type="date" office:date-value="2024-10-28T00:00:00" table:style-name="ce3">
            <text:p>28-10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3/09/2024-22/10/2024</text:p>
          </table:table-cell>
          <table:table-cell office:value-type="currency" office:value="38.480000000000004" table:formula="of:=37.71+0.77" table:style-name="ce11">
            <text:p>38,48 €</text:p>
          </table:table-cell>
          <table:table-cell office:value-type="currency" office:value="1.18" table:formula="of:=1.13+0.05" table:style-name="ce18">
            <text:p>1,18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1-30T00:00:00" table:style-name="ce3">
            <text:p>30-1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2/10/2024-24/11/2024</text:p>
          </table:table-cell>
          <table:table-cell office:value-type="currency" office:value="37.900000000000006" table:formula="of:=37.02+0.88" table:style-name="ce11">
            <text:p>37,90 €</text:p>
          </table:table-cell>
          <table:table-cell office:value-type="currency" office:value="1.1700000000000002" table:formula="of:=1.11+0.06" table:style-name="ce18">
            <text:p>1,17 €</text:p>
          </table:table-cell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28T00:00:00" table:style-name="ce3">
            <text:p>28-12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ELÉCTRICO 24/11/2024-24/12/2024</text:p>
          </table:table-cell>
          <table:table-cell office:value-type="currency" office:value="44.8" table:formula="of:=44+0.8" table:style-name="ce11">
            <text:p>44,80 €</text:p>
          </table:table-cell>
          <table:table-cell office:value-type="currency" office:value="1.3800000000000001" table:formula="of:=1.32+0.06" table:style-name="ce18">
            <text:p>1,38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EVENTOS LPA, S.C.P.</text:p>
          </table:table-cell>
          <table:table-cell office:value-type="string" table:style-name="ce24">
            <text:p>J56505993</text:p>
          </table:table-cell>
          <table:table-cell office:value-type="date" office:date-value="2024-10-14T00:00:00" table:style-name="ce3">
            <text:p>14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TÉCNICA DEL ACTO DE INGRESO DE ELISEO IZQUIERDO EL 25/10/2024</text:p>
          </table:table-cell>
          <table:table-cell office:value-type="currency" office:value="7475" table:formula="of:=4920+2555" table:style-name="ce11">
            <text:p>7.475,00 €</text:p>
          </table:table-cell>
          <table:table-cell office:value-type="currency" office:value="344.4" table:style-name="ce18">
            <text:p>344,40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0-14T00:00:00" table:style-name="ce3">
            <text:p>14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TÉCNICA PARA LAS X JORNADAS DEL ESPAÑOL DE CANARIAS EL 15 Y 16 DE NOVIEMBRE</text:p>
          </table:table-cell>
          <table:table-cell office:value-type="currency" office:value="14723" table:formula="of:=7495+7228" table:style-name="ce11">
            <text:p>14.723,00 €</text:p>
          </table:table-cell>
          <table:table-cell office:value-type="currency" office:value="524.65" table:style-name="ce18">
            <text:p>524,65 €</text:p>
          </table:table-cell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0-14T00:00:00" table:style-name="ce3">
            <text:p>14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TÉCNICA PARA EL PLENO DE LA ACADEMIA CELEBRADO EL 13/12/2024</text:p>
          </table:table-cell>
          <table:table-cell office:value-type="currency" office:value="5159" table:formula="of:=3815+1344" table:style-name="ce11">
            <text:p>5.159,00 €</text:p>
          </table:table-cell>
          <table:table-cell office:value-type="currency" office:value="267.05" table:style-name="ce18">
            <text:p>267,05 €</text:p>
          </table:table-cell>
          <table:table-cell table:number-columns-repeated="16377"/>
        </table:table-row>
        <table:table-row table:style-name="ro7">
          <table:table-cell office:value-type="string" table:style-name="ce15">
            <text:p>FELIPE GARCÍA LANDÍN</text:p>
          </table:table-cell>
          <table:table-cell office:value-type="string" table:style-name="ce13">
            <text:p>43254788E</text:p>
          </table:table-cell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UTORÍA DEL LIBRO "A VALLEHERMOSO FUI POR LAS ISLAS. UN VIAJE POÉTICO POR CANARIA. PEDRO GARCÍA CABRERA" PARA LA COLECCIÓN DE MATERIALES PARA LA LECTURA</text:p>
          </table:table-cell>
          <table:table-cell office:value-type="currency" office:value="1000" table:style-name="ce11">
            <text:p>1.000,00 €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15">
            <text:p>FRIOGAR, S.L.</text:p>
          </table:table-cell>
          <table:table-cell office:value-type="string" table:style-name="ce24">
            <text:p>B38228110</text:p>
          </table:table-cell>
          <table:table-cell office:value-type="date" office:date-value="2024-10-21T00:00:00" table:style-name="ce3">
            <text:p>21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MANTENIMIENTO SEMESTRAL DEL AIRE ACONDICIONADO</text:p>
          </table:table-cell>
          <table:table-cell office:value-type="currency" office:value="202.94" table:style-name="ce11">
            <text:p>202,94 €</text:p>
          </table:table-cell>
          <table:table-cell office:value-type="currency" office:value="14.21" table:style-name="ce18">
            <text:p>14,21 €</text:p>
          </table:table-cell>
          <table:table-cell table:number-columns-repeated="16377"/>
        </table:table-row>
        <table:table-row table:style-name="ro4">
          <table:table-cell office:value-type="string" table:style-name="ce15">
            <text:p>GOOGLE COMMERCE LIMITED</text:p>
          </table:table-cell>
          <table:table-cell office:value-type="string" table:style-name="ce24">
            <text:p>N0072508E</text:p>
          </table:table-cell>
          <table:table-cell office:value-type="date" office:date-value="2024-10-16T00:00:00" table:style-name="ce3">
            <text:p>16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OCTUBRE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11-16T00:00:00" table:style-name="ce3">
            <text:p>16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NOVIEMBRE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12-16T00:00:00" table:style-name="ce3">
            <text:p>16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S GOOGLE ALMACENAMIENTO GOOGLE ONE DICIEMBRE</text:p>
          </table:table-cell>
          <table:table-cell office:value-type="currency" office:value="1.86" table:style-name="ce11">
            <text:p>1,86 €</text:p>
          </table:table-cell>
          <table:table-cell office:value-type="currency" office:value="0.13" table:style-name="ce18">
            <text:p>0,13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JENARO TALENS CARMONA</text:p>
          </table:table-cell>
          <table:table-cell office:value-type="string" table:style-name="ce13">
            <text:p>23634551G</text:p>
          </table:table-cell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LA ANTOLOGÍA DE LUIS FERIA PARA LA COLECCIÓN MANUEL PADORNO</text:p>
          </table:table-cell>
          <table:table-cell office:value-type="currency" office:value="1000" table:style-name="ce11">
            <text:p>1.000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JORGE JESÚS CASTELLANO CASTELLANO</text:p>
          </table:table-cell>
          <table:table-cell office:value-type="string" table:style-name="ce13">
            <text:p>78516497V</text:p>
          </table:table-cell>
          <table:table-cell office:value-type="date" office:date-value="2024-12-16T00:00:00" table:style-name="ce3">
            <text:p>16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OPORTE TÉCNICO PARA VIDEOLLAMADA CON MONTAJE DE SONIDO Y CENTRO DE REALIZACIÓN</text:p>
          </table:table-cell>
          <table:table-cell office:value-type="currency" office:value="800" table:style-name="ce11">
            <text:p>800,00 €</text:p>
          </table:table-cell>
          <table:table-cell office:value-type="currency" office:value="56" table:style-name="ce18">
            <text:p>56,00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JOSÉ GREGORIO SOSA FERNÁNDEZ</text:p>
          </table:table-cell>
          <table:table-cell office:value-type="string" table:style-name="ce24">
            <text:p>43365096E</text:p>
          </table:table-cell>
          <table:table-cell office:value-type="date" office:date-value="2024-12-31T00:00:00" table:style-name="ce3">
            <text:p>31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LICENCIAS DE SOFTWARE DE ADOBE ACROBAT, MICROSOFT 365 Y ANTIVIRUS KASPERSKY</text:p>
          </table:table-cell>
          <table:table-cell office:value-type="currency" office:value="1596" table:style-name="ce11">
            <text:p>1.596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JOSÉ MIGUEL TRUJILLO MORA</text:p>
          </table:table-cell>
          <table:table-cell office:value-type="string" table:style-name="ce13">
            <text:p>42093514H</text:p>
          </table:table-cell>
          <table:table-cell office:value-type="date" office:date-value="2024-10-28T00:00:00" table:style-name="ce3">
            <text:p>28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ALIZACIÓN Y GRABACIÓN DE 18 ENTREVISTAS PARA EL PROYECTO COPERCÁN EN LA ISLA DE LA GOMERA</text:p>
          </table:table-cell>
          <table:table-cell office:value-type="currency" office:value="6552" table:style-name="ce11">
            <text:p>6.552,00 €</text:p>
          </table:table-cell>
          <table:table-cell office:value-type="currency" office:value="458.64" table:style-name="ce18">
            <text:p>458,64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JUAN CARLOS MARTÍNEZ SÁNCHEZ (NEXEO)</text:p>
          </table:table-cell>
          <table:table-cell office:value-type="string" table:style-name="ce24">
            <text:p>54163000R</text:p>
          </table:table-cell>
          <table:table-cell office:value-type="date" office:date-value="2024-10-02T00:00:00" table:style-name="ce3">
            <text:p>02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VECTORIZADO DE LOGOTIPOS Y CREACIÓN DE LOGOS DINÁMICOS PARA PUBLICIDAD</text:p>
          </table:table-cell>
          <table:table-cell office:value-type="currency" office:value="274" table:style-name="ce11">
            <text:p>274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11-18T00:00:00" table:style-name="ce3">
            <text:p>18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SEÑO DE CARTELERÍA, CUADERNILLO, ROLL-UP Y FLYERS PARA X JORNADAS DEL ESPAÑOL DE CANARIAS</text:p>
          </table:table-cell>
          <table:table-cell office:value-type="currency" office:value="698.05" table:style-name="ce11">
            <text:p>698,05 €</text:p>
          </table:table-cell>
          <table:table-cell table:style-name="ce18"/>
          <table:table-cell table:number-columns-repeated="16377"/>
        </table:table-row>
        <table:table-row table:style-name="ro4">
          <table:table-cell table:style-name="ce15"/>
          <table:table-cell table:style-name="ce13"/>
          <table:table-cell office:value-type="date" office:date-value="2024-12-20T00:00:00" table:style-name="ce3">
            <text:p>2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SEÑO DE LOGOTIPO</text:p>
          </table:table-cell>
          <table:table-cell office:value-type="currency" office:value="285" table:style-name="ce11">
            <text:p>285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LETICIA GONZÁLEZ SUÁREZ</text:p>
          </table:table-cell>
          <table:table-cell office:value-type="string" table:style-name="ce24">
            <text:p>78709152R</text:p>
          </table:table-cell>
          <table:table-cell office:value-type="date" office:date-value="2024-10-02T00:00:00" table:style-name="ce3">
            <text:p>02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ORGANIZACIÓN DE LA REVISTA (RECEPCIÓN DE TEXTOS Y SUBIDA A LA WEB) Y CORRECCIÓN DE ERRORES</text:p>
          </table:table-cell>
          <table:table-cell office:value-type="currency" office:value="1500" table:style-name="ce11">
            <text:p>1.500,00 €</text:p>
          </table:table-cell>
          <table:table-cell table:style-name="ce18"/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10-31T00:00:00" table:style-name="ce3">
            <text:p>31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ORGANIZACIÓN Y GESTIÓN DE LA PARTICIPACIÓN DE LA ACADEMIA EN LAS FERIAS DEL LIBRO DE OCTUBRE DE LA LAGUNA Y PUERTO DEL ROSARIO</text:p>
          </table:table-cell>
          <table:table-cell office:value-type="currency" office:value="1000" table:style-name="ce11">
            <text:p>1.000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12-02T00:00:00" table:style-name="ce3">
            <text:p>02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OORDINACIÓN Y SUBIDA DE CONTENIDOS DE LA REVISTA ANUAL DE LA ACADEMIA</text:p>
          </table:table-cell>
          <table:table-cell office:value-type="currency" office:value="800" table:style-name="ce11">
            <text:p>800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12-12T00:00:00" table:style-name="ce3">
            <text:p>12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GESTIÓN DE PEDIDOS DE MATERIAL Y PROVISIÓN DE CONSUMIBLES</text:p>
          </table:table-cell>
          <table:table-cell office:value-type="currency" office:value="355" table:style-name="ce11">
            <text:p>355,00 €</text:p>
          </table:table-cell>
          <table:table-cell table:style-name="ce34"/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ASISTENCIA A LA COMISIÓN DE LITERATURA, ACTUALIZACIÓN DE CONTENIDOS WEB Y DIFUSIÓN DE ACTIVIDADES DE LA ACADEMIA EN REDES SOCIALES</text:p>
          </table:table-cell>
          <table:table-cell office:value-type="currency" office:value="800" table:style-name="ce11">
            <text:p>800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31T00:00:00" table:style-name="ce3">
            <text:p>31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ORGANIZACIÓN Y COORDINACIÓN DE DONACIONES DE LIBROS</text:p>
          </table:table-cell>
          <table:table-cell office:value-type="currency" office:value="943.44" table:style-name="ce11">
            <text:p>943,44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5">
            <text:p>LIBRERÍA EL ÁGUILA, S.L.</text:p>
          </table:table-cell>
          <table:table-cell office:value-type="string" table:style-name="ce13">
            <text:p>B76804996</text:p>
          </table:table-cell>
          <table:table-cell office:value-type="date" office:date-value="2024-10-11T00:00:00" table:style-name="ce3">
            <text:p>11-10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DIVERSOS EJEMPLARES DE BIBLIOGRAFÍA</text:p>
          </table:table-cell>
          <table:table-cell office:value-type="currency" office:value="239.68" table:style-name="ce11">
            <text:p>239,68 €</text:p>
          </table:table-cell>
          <table:table-cell table:style-name="ce18"/>
          <table:table-cell table:style-name="ce7"/>
          <table:table-cell table:number-columns-repeated="16376"/>
        </table:table-row>
        <table:table-row table:style-name="ro5">
          <table:table-cell table:style-name="ce15"/>
          <table:table-cell table:style-name="ce13"/>
          <table:table-cell office:value-type="date" office:date-value="2024-12-18T00:00:00" table:style-name="ce3">
            <text:p>18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DEVOLUCIÓN DE LIBROS ADQUIRIDOS EN LA FRA. A/333664 Y ADQUISICIÓN DE REVISTAS</text:p>
          </table:table-cell>
          <table:table-cell office:value-type="currency" office:value="3.2000000000000028" table:formula="of:=-24-17.8+10+10+10+15" table:style-name="ce11">
            <text:p>3,20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2-20T00:00:00" table:style-name="ce3">
            <text:p>20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DIVERSOS EJEMPLARES DE BIBLIOGRAFÍA</text:p>
          </table:table-cell>
          <table:table-cell office:value-type="currency" office:value="354.02" table:style-name="ce11">
            <text:p>354,02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MANUEL TORRES STINGA</text:p>
          </table:table-cell>
          <table:table-cell office:value-type="string" table:style-name="ce24">
            <text:p>42710864W</text:p>
          </table:table-cell>
          <table:table-cell office:value-type="date" office:date-value="2024-12-23T00:00:00" table:style-name="ce3">
            <text:p>2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HONORARIOS POR RESPONSABLE DE LA ISLA DE LA GRACIOSA EN EL PROYECTO CORPECÁN</text:p>
          </table:table-cell>
          <table:table-cell office:value-type="currency" office:value="208" table:style-name="ce11">
            <text:p>208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MIGUEL JOSÉ PÉREZ ALVARADO</text:p>
          </table:table-cell>
          <table:table-cell office:value-type="string" table:style-name="ce13">
            <text:p>78480852E</text:p>
          </table:table-cell>
          <table:table-cell office:value-type="date" office:date-value="2024-10-11T00:00:00" table:style-name="ce3">
            <text:p>11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LA FICHA DE JUAN MANUEL TRUJILLO PARA "ARCHIPIÉLAGO DE LETRAS"</text:p>
          </table:table-cell>
          <table:table-cell office:value-type="currency" office:value="150" table:style-name="ce11">
            <text:p>150,00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office:value-type="string" table:style-name="ce15">
            <text:p>MUNICONBEL, S.L.U.<text:s/></text:p>
          </table:table-cell>
          <table:table-cell office:value-type="string" table:style-name="ce13">
            <text:p>B64385305<text:s text:c="2"/></text:p>
          </table:table-cell>
          <table:table-cell office:value-type="date" office:date-value="2024-10-02T00:00:00" table:style-name="ce3">
            <text:p>02-10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DOS EJEMPLARES DE BIBLIOGRAFÍA</text:p>
          </table:table-cell>
          <table:table-cell office:value-type="currency" office:value="38.89" table:style-name="ce11">
            <text:p>38,89 €</text:p>
          </table:table-cell>
          <table:table-cell table:style-name="ce18"/>
          <table:table-cell table:number-columns-repeated="16377" table:style-name="ce1"/>
        </table:table-row>
        <table:table-row table:style-name="ro4">
          <table:table-cell table:style-name="ce15"/>
          <table:table-cell table:style-name="ce13"/>
          <table:table-cell office:value-type="date" office:date-value="2024-10-29T00:00:00" table:style-name="ce3">
            <text:p>29-10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COMPRA DE EJEMPLARES DIGITAL DE BIBLIOGRAFÍA</text:p>
          </table:table-cell>
          <table:table-cell office:value-type="currency" office:value="30.87" table:style-name="ce11">
            <text:p>30,87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NOELIA LORENZO GONZÁLEZ</text:p>
          </table:table-cell>
          <table:table-cell office:value-type="string" table:style-name="ce24">
            <text:p>39494981W</text:p>
          </table:table-cell>
          <table:table-cell office:value-type="date" office:date-value="2024-12-31T00:00:00" table:style-name="ce3">
            <text:p>31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FICHAS BIBLIOGRÁFICAS DE MÚLTIPLES OBRAS PARA BIBLIOTECA DIGITAL<text:s/></text:p>
          </table:table-cell>
          <table:table-cell office:value-type="currency" office:value="1672.5" table:style-name="ce11">
            <text:p>1.672,5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PATRICIA DELGADO DE LA ROSA</text:p>
          </table:table-cell>
          <table:table-cell office:value-type="string" table:style-name="ce13">
            <text:p>45452101F</text:p>
          </table:table-cell>
          <table:table-cell office:value-type="date" office:date-value="2024-12-30T00:00:00" table:style-name="ce3">
            <text:p>3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ILUSTRACIONES DIDÁCTICAS PARA LÉXICO CANARIO</text:p>
          </table:table-cell>
          <table:table-cell office:value-type="currency" office:value="2750" table:style-name="ce11">
            <text:p>2.750,00 €</text:p>
          </table:table-cell>
          <table:table-cell office:value-type="currency" office:value="192.5" table:style-name="ce18">
            <text:p>192,50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PEDRO LUIS PÉREZ DE PAZ</text:p>
          </table:table-cell>
          <table:table-cell office:value-type="string" table:style-name="ce13">
            <text:p>42146348K<text:s/></text:p>
          </table:table-cell>
          <table:table-cell office:value-type="date" office:date-value="2024-10-14T00:00:00" table:style-name="ce3">
            <text:p>14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LABORES DE COORDINACIÓN DEL PROYECTO CORPECÁN EN LA ISLA DE EL HIERRO</text:p>
          </table:table-cell>
          <table:table-cell office:value-type="currency" office:value="1248" table:style-name="ce11">
            <text:p>1.248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PEDRO RUIZ MATEOS</text:p>
          </table:table-cell>
          <table:table-cell office:value-type="string" table:style-name="ce24">
            <text:p>42868067T</text:p>
          </table:table-cell>
          <table:table-cell office:value-type="date" office:date-value="2024-11-12T00:00:00" table:style-name="ce3">
            <text:p>12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TREAMING Y REALIZACIÓN DE LAS X JORNADAS DEL ESPAÑOL DE CANARIAS</text:p>
          </table:table-cell>
          <table:table-cell office:value-type="currency" office:value="4160" table:style-name="ce11">
            <text:p>4.160,00 €</text:p>
          </table:table-cell>
          <table:table-cell office:value-type="currency" office:value="291.2" table:style-name="ce18">
            <text:p>291,20 €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15">
            <text:p>RAQUEL SUÁREZ ÁLVAREZ (LA ALPISPA)</text:p>
          </table:table-cell>
          <table:table-cell office:value-type="string" table:style-name="ce24">
            <text:p>45362834A</text:p>
          </table:table-cell>
          <table:table-cell office:value-type="date" office:date-value="2024-10-22T00:00:00" table:style-name="ce3">
            <text:p>22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LA LAGUNA DEL 10/10/2024 AL 13/10/2024 (CONTRATACIÓN PERSONAL, MONTAJE STAND, DIETAS Y GRABACIÓN PARA REDES)</text:p>
          </table:table-cell>
          <table:table-cell office:value-type="currency" office:value="1100" table:style-name="ce11">
            <text:p>1.100,00 €</text:p>
          </table:table-cell>
          <table:table-cell office:value-type="currency" office:value="77" table:style-name="ce18">
            <text:p>77,00 €</text:p>
          </table:table-cell>
          <table:table-cell table:number-columns-repeated="16377" table:style-name="ce1"/>
        </table:table-row>
        <table:table-row table:style-name="ro7">
          <table:table-cell table:style-name="ce15"/>
          <table:table-cell table:style-name="ce13"/>
          <table:table-cell office:value-type="date" office:date-value="2024-10-22T00:00:00" table:style-name="ce3">
            <text:p>22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PRODUCCIÓN DE LA FERIA DEL LIBRO 2024 DE PUERTO DEL ROSARIO (FUERTEVENTURA) DEL 16/10/2024 AL 20/10/2024 (CONTRATACIÓN PERSONAL, MONTAJE STAND, DIETAS Y GRABACIÓN PARA REDES)</text:p>
          </table:table-cell>
          <table:table-cell office:value-type="currency" office:value="1200" table:style-name="ce11">
            <text:p>1.200,00 €</text:p>
          </table:table-cell>
          <table:table-cell office:value-type="currency" office:value="84" table:style-name="ce18">
            <text:p>84,00 €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15">
            <text:p>SARAI CRUZ VENTURA</text:p>
          </table:table-cell>
          <table:table-cell office:value-type="string" table:style-name="ce24">
            <text:p>54077392E</text:p>
          </table:table-cell>
          <table:table-cell office:value-type="date" office:date-value="2024-10-14T00:00:00" table:style-name="ce3">
            <text:p>14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DACCIÓN DE CONTENIDO PARA PROGRAMA DE RADIO Y PARA PLATAFORMA WEB</text:p>
          </table:table-cell>
          <table:table-cell office:value-type="currency" office:value="1700" table:style-name="ce11">
            <text:p>1.700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10-29T00:00:00" table:style-name="ce3">
            <text:p>29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SELECCIÓN DE CONTENIDOS DEL PROGRAMA DE RADIO PARA ELABORACIÓN DE PODCAST EDUCATIVO</text:p>
          </table:table-cell>
          <table:table-cell office:value-type="currency" office:value="2050" table:style-name="ce11">
            <text:p>2.050,00 €</text:p>
          </table:table-cell>
          <table:table-cell table:style-name="ce18"/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12-13T00:00:00" table:style-name="ce3">
            <text:p>13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DACCIÓN Y PREPARACIÓN DE DOCUMENTACIÓN PARA PLENO, ASISTENCIA AL PATRONATO Y LABORES DE GABINETE</text:p>
          </table:table-cell>
          <table:table-cell office:value-type="currency" office:value="2200" table:style-name="ce11">
            <text:p>2.200,00 €</text:p>
          </table:table-cell>
          <table:table-cell table:style-name="ce18"/>
          <table:table-cell table:number-columns-repeated="16377"/>
        </table:table-row>
        <table:table-row table:style-name="ro6">
          <table:table-cell table:style-name="ce15"/>
          <table:table-cell table:style-name="ce13"/>
          <table:table-cell office:value-type="date" office:date-value="2024-12-20T00:00:00" table:style-name="ce3">
            <text:p>2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DACCIÓN DE CONTENIDOS PARA PROGRAMAS DE RADIO "DAMOS LA PALABRA A LA ACADEMIA CANARIA DE LA LENGUA" Y ACTUALIZACIÓN CONTENIDO WEB</text:p>
          </table:table-cell>
          <table:table-cell office:value-type="currency" office:value="1500" table:style-name="ce11">
            <text:p>1.500,00 €</text:p>
          </table:table-cell>
          <table:table-cell table:style-name="ce18"/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12-30T00:00:00" table:style-name="ce3">
            <text:p>3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DACCIÓN Y COORDINACIÓN PARA SOLICITUD DE PROPUESTA DEL PREMIO CANARIAS 2025<text:s/></text:p>
          </table:table-cell>
          <table:table-cell office:value-type="currency" office:value="800" table:style-name="ce11">
            <text:p>800,00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SERGIO HERNÁNDEZ PEÑA</text:p>
          </table:table-cell>
          <table:table-cell office:value-type="string" table:style-name="ce13">
            <text:p>52837899E</text:p>
          </table:table-cell>
          <table:table-cell office:value-type="date" office:date-value="2024-12-20T00:00:00" table:style-name="ce3">
            <text:p>2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SEÑO Y MAQUETACIÓN DEL CUADERNILLO DE PEDRO GARCÍA CABRERA</text:p>
          </table:table-cell>
          <table:table-cell office:value-type="currency" office:value="900" table:style-name="ce11">
            <text:p>900,00 €</text:p>
          </table:table-cell>
          <table:table-cell office:value-type="currency" office:value="63" table:style-name="ce18">
            <text:p>63,00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SONAAR MUSIC</text:p>
          </table:table-cell>
          <table:table-cell table:style-name="ce13"/>
          <table:table-cell office:value-type="date" office:date-value="2024-12-03T00:00:00" table:style-name="ce3">
            <text:p>03-12-24</text:p>
          </table:table-cell>
          <table:table-cell office:value-type="string" table:style-name="ce4">
            <text:p>SUMINISTRO</text:p>
          </table:table-cell>
          <table:table-cell office:value-type="string" table:style-name="ce6">
            <text:p>LICENCIA DE PROGRAMA "MP3 MUSIC PLAYER PRO VERSION" PARA AÑADIR MÚSICA EN LA WEB</text:p>
          </table:table-cell>
          <table:table-cell office:value-type="currency" office:value="59.64" table:style-name="ce11">
            <text:p>59,64 €</text:p>
          </table:table-cell>
          <table:table-cell table:style-name="ce18"/>
          <table:table-cell table:number-columns-repeated="16377"/>
        </table:table-row>
        <table:table-row table:style-name="ro5">
          <table:table-cell office:value-type="string" table:style-name="ce15">
            <text:p>SONIDOS JUNIOR, S.L.U.</text:p>
          </table:table-cell>
          <table:table-cell office:value-type="string" table:style-name="ce13">
            <text:p>B76658988</text:p>
          </table:table-cell>
          <table:table-cell office:value-type="date" office:date-value="2024-11-16T00:00:00" table:style-name="ce3">
            <text:p>16-11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INSTALACIÓN DE SONIDO Y TÉCNICO PARA LAS X JORNADAS DEL ESPAÑOL DE CANARIAS</text:p>
          </table:table-cell>
          <table:table-cell office:value-type="currency" office:value="1020" table:style-name="ce11">
            <text:p>1.020,00 €</text:p>
          </table:table-cell>
          <table:table-cell office:value-type="currency" office:value="71.400000000000006" table:style-name="ce18">
            <text:p>71,40 €</text:p>
          </table:table-cell>
          <table:table-cell table:number-columns-repeated="16377"/>
        </table:table-row>
        <table:table-row table:style-name="ro4">
          <table:table-cell office:value-type="string" table:style-name="ce17">
            <text:p>TELEFÓNICA DE ESPAÑA, S.A.U.</text:p>
          </table:table-cell>
          <table:table-cell office:value-type="string" table:style-name="ce13">
            <text:p>A82018474</text:p>
          </table:table-cell>
          <table:table-cell office:value-type="date" office:date-value="2024-10-13T00:00:00" table:style-name="ce2">
            <text:p>13-10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8/24-17/09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10-13T00:00:00" table:style-name="ce2">
            <text:p>13-10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8/24-17/09/24</text:p>
          </table:table-cell>
          <table:table-cell office:value-type="currency" office:value="47.01" table:style-name="ce11">
            <text:p>47,01 €</text:p>
          </table:table-cell>
          <table:table-cell office:value-type="currency" office:value="3.29" table:style-name="ce18">
            <text:p>3,29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11-13T00:00:00" table:style-name="ce2">
            <text:p>13-1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09/24-17/10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11-13T00:00:00" table:style-name="ce2">
            <text:p>13-11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09/24-17/10/24</text:p>
          </table:table-cell>
          <table:table-cell office:value-type="currency" office:value="51.74" table:style-name="ce11">
            <text:p>51,74 €</text:p>
          </table:table-cell>
          <table:table-cell office:value-type="currency" office:value="3.62" table:style-name="ce18">
            <text:p>3,6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12-13T00:00:00" table:style-name="ce2">
            <text:p>13-12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MÓVIL 619681527 18/10/24-17/11/24</text:p>
          </table:table-cell>
          <table:table-cell office:value-type="currency" office:value="107.48" table:style-name="ce11">
            <text:p>107,48 €</text:p>
          </table:table-cell>
          <table:table-cell office:value-type="currency" office:value="7.52" table:style-name="ce18">
            <text:p>7,52 €</text:p>
          </table:table-cell>
          <table:table-cell table:number-columns-repeated="16377"/>
        </table:table-row>
        <table:table-row table:style-name="ro4">
          <table:table-cell table:style-name="ce17"/>
          <table:table-cell table:style-name="ce25"/>
          <table:table-cell office:value-type="date" office:date-value="2024-12-13T00:00:00" table:style-name="ce2">
            <text:p>13-12-24</text:p>
          </table:table-cell>
          <table:table-cell office:value-type="string" table:style-name="ce4">
            <text:p>SUMINISTRO</text:p>
          </table:table-cell>
          <table:table-cell office:value-type="string" table:style-name="ce26">
            <text:p>CONSUMO FIJO 928370510 E INTERNET 18/10/24-17/11/24</text:p>
          </table:table-cell>
          <table:table-cell office:value-type="currency" office:value="50.81" table:style-name="ce11">
            <text:p>50,81 €</text:p>
          </table:table-cell>
          <table:table-cell office:value-type="currency" office:value="3.56" table:style-name="ce18">
            <text:p>3,56 €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TRAMPOLÍN SOLIDARIO, S.L.U.</text:p>
          </table:table-cell>
          <table:table-cell office:value-type="string" table:style-name="ce24">
            <text:p>B76562172</text:p>
          </table:table-cell>
          <table:table-cell office:value-type="date" office:date-value="2024-10-21T00:00:00" table:style-name="ce3">
            <text:p>21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TIRADA DE PLANTAS DAÑADAS Y MALAS HIERBAS, TRATAMIENTO PARA LA MOSCA BLANCA E INSTALACIÓN DE PLANTAS DE ALOE</text:p>
          </table:table-cell>
          <table:table-cell office:value-type="currency" office:value="190" table:style-name="ce11">
            <text:p>190,00 €</text:p>
          </table:table-cell>
          <table:table-cell office:value-type="currency" office:value="13.3" table:style-name="ce18">
            <text:p>13,30 €</text:p>
          </table:table-cell>
          <table:table-cell table:number-columns-repeated="16377"/>
        </table:table-row>
        <table:table-row table:style-name="ro5">
          <table:table-cell table:style-name="ce15"/>
          <table:table-cell table:style-name="ce13"/>
          <table:table-cell office:value-type="date" office:date-value="2024-12-26T00:00:00" table:style-name="ce3">
            <text:p>26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RETIRADA DE PLANTAS DAÑADAS Y MALAS HIERBAS <text:s/>Y LABORES DE LIMPIEZA</text:p>
          </table:table-cell>
          <table:table-cell office:value-type="currency" office:value="160" table:style-name="ce11">
            <text:p>160,00 €</text:p>
          </table:table-cell>
          <table:table-cell office:value-type="currency" office:value="11.2" table:style-name="ce18">
            <text:p>11,20 €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VIAJES EL CORTE INGLÉS, S.A.</text:p>
          </table:table-cell>
          <table:table-cell office:value-type="string" table:style-name="ce24">
            <text:p>A28229813</text:p>
          </table:table-cell>
          <table:table-cell office:value-type="date" office:date-value="2024-10-31T00:00:00" table:style-name="ce3">
            <text:p>31-10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BILLETE DE MARCIAL MORERA PARA IDA Y VUELTA A LA FERIA DEL LIBRO DE FUERTEVENTURA</text:p>
          </table:table-cell>
          <table:table-cell office:value-type="currency" office:value="79.319999999999993" table:style-name="ce11">
            <text:p>79,32 €</text:p>
          </table:table-cell>
          <table:table-cell table:style-name="ce18"/>
          <table:table-cell table:number-columns-repeated="16377" table:style-name="ce1"/>
        </table:table-row>
        <table:table-row table:style-name="ro6">
          <table:table-cell office:value-type="string" table:style-name="ce15">
            <text:p>VÍCTOR MANUEL GUERRA SÁNCHEZ</text:p>
          </table:table-cell>
          <table:table-cell office:value-type="string" table:style-name="ce24">
            <text:p>42851507T</text:p>
          </table:table-cell>
          <table:table-cell office:value-type="date" office:date-value="2024-12-22T00:00:00" table:style-name="ce3">
            <text:p>22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GITALIZACIÓN CON ESCÁNER DE 6 LIBROS CON TRATAMIENTO PARA RECONOCIMIENTO Y RESTAURACIÓN DE IMAGEN</text:p>
          </table:table-cell>
          <table:table-cell office:value-type="currency" office:value="1374" table:style-name="ce11">
            <text:p>1.374,00 €</text:p>
          </table:table-cell>
          <table:table-cell table:style-name="ce18"/>
          <table:table-cell table:number-columns-repeated="16377" table:style-name="ce1"/>
        </table:table-row>
        <table:table-row table:style-name="ro6">
          <table:table-cell table:style-name="ce15"/>
          <table:table-cell table:style-name="ce13"/>
          <table:table-cell office:value-type="date" office:date-value="2024-12-26T00:00:00" table:style-name="ce3">
            <text:p>26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DIGITALIZACIÓN, TRATAMIENTO Y RESTAURACIÓN DEL EPISTOLARIO ENTRE ARTURO MACCANTI Y CECILIA DOMÍNGUEZ</text:p>
          </table:table-cell>
          <table:table-cell office:value-type="currency" office:value="764.7" table:style-name="ce11">
            <text:p>764,7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table:style-name="ce15"/>
          <table:table-cell table:style-name="ce13"/>
          <table:table-cell office:value-type="date" office:date-value="2024-12-30T00:00:00" table:style-name="ce3">
            <text:p>30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CATALOGACIÓN, TRATAMIENTO, DIGITALIZACIÓN Y RESTAURACIÓN DE 100 CASSETTES DE AUDIO</text:p>
          </table:table-cell>
          <table:table-cell office:value-type="currency" office:value="1600" table:style-name="ce11">
            <text:p>1.600,00 €</text:p>
          </table:table-cell>
          <table:table-cell table:style-name="ce18"/>
          <table:table-cell table:number-columns-repeated="16377" table:style-name="ce1"/>
        </table:table-row>
        <table:table-row table:style-name="ro5">
          <table:table-cell office:value-type="string" table:style-name="ce15">
            <text:p>YARA GARCÍA CORDERO</text:p>
          </table:table-cell>
          <table:table-cell office:value-type="string" table:style-name="ce13">
            <text:p>44737120G</text:p>
          </table:table-cell>
          <table:table-cell office:value-type="date" office:date-value="2024-12-27T00:00:00" table:style-name="ce3">
            <text:p>27-12-24</text:p>
          </table:table-cell>
          <table:table-cell office:value-type="string" table:style-name="ce4">
            <text:p>SERVICIO</text:p>
          </table:table-cell>
          <table:table-cell office:value-type="string" table:style-name="ce6">
            <text:p>ELABORACIÓN DE LA FICHA DE CHONA MADERA PARA LA WEB DE LA ACADEMIA</text:p>
          </table:table-cell>
          <table:table-cell office:value-type="currency" office:value="150" table:style-name="ce11">
            <text:p>150,00 €</text:p>
          </table:table-cell>
          <table:table-cell table:style-name="ce18"/>
          <table:table-cell table:style-name="ce6"/>
          <table:table-cell table:number-columns-repeated="16376"/>
        </table:table-row>
        <table:table-row table:style-name="ro2">
          <table:table-cell table:style-name="ce15"/>
          <table:table-cell table:style-name="ce13"/>
          <table:table-cell table:style-name="ce3"/>
          <table:table-cell table:style-name="ce4"/>
          <table:table-cell table:style-name="ce26"/>
          <table:table-cell table:style-name="ce11"/>
          <table:table-cell table:style-name="ce18"/>
          <table:table-cell table:number-columns-repeated="16377" table:style-name="ce1"/>
        </table:table-row>
        <table:table-row table:style-name="ro2">
          <table:table-cell office:value-type="string" table:number-columns-spanned="5" table:number-rows-spanned="1" table:style-name="ce35">
            <text:p>TOTAL CONTRATOS DE ADJUDICACIÓN DIRECTA 4º <text:s/>TRIMESTRE DE 2024</text:p>
          </table:table-cell>
          <table:covered-table-cell table:number-columns-repeated="4"/>
          <table:table-cell office:value-type="currency" office:value="138234.28000000006" table:formula="of:=SUM([.F4:.F102])" table:style-name="ce14">
            <text:p>138.234,28 €</text:p>
          </table:table-cell>
          <table:table-cell table:style-name="ce20"/>
          <table:table-cell table:number-columns-repeated="16377" table:style-name="ce1"/>
        </table:table-row>
        <table:table-row table:number-rows-repeated="1048473" table:style-name="ro4">
          <table:table-cell table:number-columns-repeated="16384"/>
        </table:table-row>
      </table:table>
      <table:database-ranges>
        <table:database-range table:target-range-address="1_º_Trimestre.A4:1_º_Trimestre.G57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date-style style:name="N36P0">
      <number:day number:style="long"/>
      <number:text>-</number:text>
      <number:month number:style="long"/>
      <number:text>-</number:text>
      <number:year/>
    </number:date-style>
    <number:text-style style:name="N36">
      <number:text-content/>
      <style:map style:condition="value()&gt;=0" style:apply-style-name="N36P0"/>
    </number:text-style>
    <number:currency-style style:name="N37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511811023622047in" style:print-orientation="landscape" style:print-page-order="ttb" style:first-page-number="continue" style:scale-to-X="1" style:scale-to-Y="20" style:table-centering="none" style:print="objects charts drawings"/>
      <style:header-style>
        <style:header-footer-properties fo:min-height="0.236220472440945in" fo:margin-left="0.708661417322835in" fo:margin-right="0.511811023622047in" fo:margin-bottom="0in"/>
      </style:header-style>
      <style:footer-style>
        <style:header-footer-properties fo:min-height="0.236220472440945in" fo:margin-left="0.708661417322835in" fo:margin-right="0.51181102362204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623</meta:generator>
    <meta:initial-creator>Esther Sánchez Saavedra</meta:initial-creator>
    <dc:creator>Sarai Cruz Ventura</dc:creator>
    <meta:creation-date>2025-02-20T08:10:08Z</meta:creation-date>
    <dc:date>2025-05-07T09:20:48Z</dc:date>
    <meta:print-date>2025-05-02T11:42:53Z</meta:print-date>
  </office:meta>
</office:document-meta>
</file>