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4"/>
    <style:style style:name="ce5" style:family="table-cell" style:parent-style-name="Default" style:data-style-name="N4">
      <style:text-properties style:text-underline-style="solid" style:text-underline-type="single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ext-properties style:text-underline-style="solid" style:text-underline-type="single" fo:font-weight="bold" style:font-weight-asian="bold" style:font-weight-complex="bold"/>
    </style:style>
    <style:style style:name="ce9" style:family="table-cell" style:parent-style-name="Default" style:data-style-name="N14">
      <style:table-cell-properties style:vertical-align="automatic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7.17020833333333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number-columns-repeated="16384" table:style-name="ce1"/>
        </table:table-row>
        <table:table-row table:style-name="ro1">
          <table:table-cell office:value-type="string" table:number-columns-spanned="3" table:number-rows-spanned="1" table:style-name="ce14">
            <text:p>FUNDACIÓN CANARIA ACADEMIA CANARIA DE LA LENGUA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3" table:number-rows-spanned="1" table:style-name="ce10">
            <text:p>GASTOS DE PERSONAL DEL EJERCICIO 2020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 table:style-name="ce1"/>
          <table:table-cell office:value-type="string" table:style-name="ce6">
            <text:p>EUROS</text:p>
          </table:table-cell>
          <table:table-cell office:value-type="string" table:style-name="ce7">
            <text:p>% sobre gastos totales</text:p>
          </table:table-cell>
          <table:table-cell table:number-columns-repeated="16381"/>
        </table:table-row>
        <table:table-row table:style-name="ro2">
          <table:table-cell table:style-name="ce1"/>
          <table:table-cell table:number-columns-repeated="2" table:style-name="ce2"/>
          <table:table-cell table:number-columns-repeated="16381"/>
        </table:table-row>
        <table:table-row table:style-name="ro2">
          <table:table-cell office:value-type="string" table:style-name="ce8">
            <text:p>GASTOS TOTALES DEL EJERCICIO 2020</text:p>
          </table:table-cell>
          <table:table-cell office:value-type="float" office:value="98249.94" table:style-name="ce5">
            <text:p>98.249,94</text:p>
          </table:table-cell>
          <table:table-cell table:style-name="ce9"/>
          <table:table-cell table:number-columns-repeated="16381"/>
        </table:table-row>
        <table:table-row table:style-name="ro2">
          <table:table-cell table:style-name="ce1"/>
          <table:table-cell table:number-columns-repeated="2" table:style-name="ce2"/>
          <table:table-cell table:number-columns-repeated="16381"/>
        </table:table-row>
        <table:table-row table:style-name="ro2">
          <table:table-cell office:value-type="string" table:style-name="ce3">
            <text:p>GASTOS DE PERSONAL</text:p>
          </table:table-cell>
          <table:table-cell office:value-type="float" office:value="31572.329999999998" table:formula="of:=SUM([.B11:.B13])" table:style-name="ce5">
            <text:p>31.572,33</text:p>
          </table:table-cell>
          <table:table-cell office:value-type="percentage" office:value="0.32134706647149097" table:formula="of:=[.B10]/[.B8]" table:style-name="ce9">
            <text:p>32,13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ueldos y salarios</text:p>
          </table:table-cell>
          <table:table-cell office:value-type="float" office:value="23999.71" table:style-name="ce4">
            <text:p>23.999,7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Seguridad Social a cargo de la entidad</text:p>
          </table:table-cell>
          <table:table-cell office:value-type="float" office:value="7176.28" table:style-name="ce4">
            <text:p>7.176,2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Otros gastos sociales<text:s/></text:p>
          </table:table-cell>
          <table:table-cell office:value-type="float" office:value="396.34" table:style-name="ce4">
            <text:p>396,34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4"/>
          <table:table-cell table:number-columns-repeated="16382" table:style-name="ce1"/>
        </table:table-row>
        <table:table-row table:number-rows-repeated="104856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931</meta:generator>
    <meta:initial-creator>Esther</meta:initial-creator>
    <dc:creator>Usuario</dc:creator>
    <meta:creation-date>2022-04-07T10:47:09Z</meta:creation-date>
    <dc:date>2022-04-07T12:08:32Z</dc:date>
  </office:meta>
</office:document-meta>
</file>